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png" manifest:full-path="Thumbnails/thumbnail.png"/>
  <manifest:file-entry manifest:media-type="text/xml" manifest:full-path="content.xml"/>
  <manifest:file-entry manifest:media-type="text/xml" manifest:full-path="settings.xml"/>
  <manifest:file-entry manifest:media-type="text/xml" manifest:full-path="styles.xml"/>
  <manifest:file-entry manifest:media-type="application/rdf+xml" manifest:full-path="manifest.rdf"/>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textooo="http://openoffice.org/2013/office" xmlns:field="urn:openoffice:names:experimental:ooo-ms-interop:xmlns:field:1.0" office:version="1.2">
  <office:scripts/>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P1" style:family="paragraph" style:parent-style-name="Standard">
      <style:paragraph-properties fo:text-align="center" style:justify-single-word="false"/>
      <style:text-properties fo:font-size="11pt" fo:font-weight="bold" style:font-size-asian="11pt" style:font-weight-asian="bold" style:font-size-complex="11pt" style:font-weight-complex="bold"/>
    </style:style>
    <style:style style:name="P2" style:family="paragraph" style:parent-style-name="Standard">
      <style:paragraph-properties fo:text-align="justify" style:justify-single-word="false"/>
      <style:text-properties fo:font-size="11pt" fo:font-weight="normal" style:font-size-asian="11pt" style:font-weight-asian="normal" style:font-size-complex="11pt" style:font-weight-complex="normal"/>
    </style:style>
    <style:style style:name="P3" style:family="paragraph" style:parent-style-name="Standard">
      <style:paragraph-properties fo:text-align="justify" style:justify-single-word="false"/>
      <style:text-properties fo:font-size="11pt" fo:font-style="normal" fo:font-weight="normal" style:font-size-asian="11pt" style:font-style-asian="normal" style:font-weight-asian="normal" style:font-size-complex="11pt" style:font-style-complex="normal" style:font-weight-complex="normal"/>
    </style:style>
    <style:style style:name="T1" style:family="text">
      <style:text-properties fo:font-style="italic" style:font-style-asian="italic" style:font-style-complex="italic"/>
    </style:style>
    <style:style style:name="T2" style:family="text">
      <style:text-properties fo:font-style="italic" fo:font-weight="bold" style:font-style-asian="italic" style:font-weight-asian="bold" style:font-style-complex="italic" style:font-weight-complex="bold"/>
    </style:style>
    <style:style style:name="T3" style:family="text">
      <style:text-properties fo:font-style="italic" style:text-underline-style="none" fo:font-weight="bold" style:font-style-asian="italic" style:font-weight-asian="bold" style:font-style-complex="italic" style:font-weight-complex="bold"/>
    </style:style>
    <style:style style:name="T4" style:family="text">
      <style:text-properties fo:font-style="normal" style:font-style-asian="normal" style:font-style-complex="normal"/>
    </style:style>
    <style:style style:name="T5" style:family="text">
      <style:text-properties fo:font-style="normal" style:text-underline-style="solid" style:text-underline-width="auto" style:text-underline-color="font-color" style:font-style-asian="normal" style:font-style-complex="normal"/>
    </style:style>
    <style:style style:name="T6" style:family="text">
      <style:text-properties fo:font-style="normal" style:text-underline-style="none" style:font-style-asian="normal" style:font-style-complex="normal"/>
    </style:style>
    <style:style style:name="T7" style:family="text">
      <style:text-properties fo:font-style="normal" style:text-underline-style="none" fo:font-weight="bold" style:font-style-asian="normal" style:font-weight-asian="bold" style:font-style-complex="normal" style:font-weight-complex="bold"/>
    </style:style>
    <style:style style:name="T8" style:family="text">
      <style:text-properties fo:font-weight="bold" style:font-weight-asian="bold" style:font-weight-complex="bold"/>
    </style:style>
    <style:style style:name="T9" style:family="text">
      <style:text-properties fo:font-weight="normal" style:font-weight-asian="normal" style:font-weight-complex="normal"/>
    </style:style>
    <style:style style:name="T10" style:family="text">
      <style:text-properties style:text-underline-style="none" fo:font-weight="bold" style:font-weight-asian="bold" style:font-weight-complex="bol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ext:p text:style-name="P1">WEEK OF JUNE 14, 2026</text:p>
      <text:p text:style-name="P1">ANOTHER GOSPEL</text:p>
      <text:p text:style-name="P1"/>
      <text:p text:style-name="P2"><text:tab/>In the May 2008 issue of the <text:span text:style-name="T1">Fulton County Gospel News</text:span><text:span text:style-name="T4"> (out of Mammoth Springs, Arkansas), Brother Lee Moses, the erudite editor and Gospel Preacher, included an excerpt from Abilene Christian University in which an administrator said: <text:s/></text:span><text:span text:style-name="T1">“Unfortunately some of our students participate in dangerous and illegal drinking on campus and around campus, and we're not effectively addressing it.” <text:s/></text:span><text:span text:style-name="T4">This statement followed disclosure that the ACU administrators had recently changed their long standing policy, and were now allowing students to drink off campus! <text:s/>They must have gotten this permission (?) from </text:span><text:span text:style-name="T2">“another Gospel”</text:span><text:span text:style-name="T1">, </text:span><text:span text:style-name="T4">or from the “book of Imagination”. <text:s/>Surely they know that </text:span><text:span text:style-name="T5">any</text:span><text:span text:style-name="T6"> drinking is </text:span><text:span text:style-name="T5">dangerous</text:span><text:span text:style-name="T6"> and </text:span><text:span text:style-name="T5">illegal</text:span><text:span text:style-name="T6"> in God's eyes no matter </text:span><text:span text:style-name="T5">where</text:span><text:span text:style-name="T6">!</text:span></text:p>
      <text:p text:style-name="P2"><text:span text:style-name="T6"><text:tab/>Brother Moses clearly refuted the logic, (rather, the illogic!) of any man, or men, re-writing the God given rules of the Bible. <text:s/>Since when does a change of venue alter the penalty for wrong doing at another place? <text:s/>Women of the deep South who dislike the disgruntled “prudes” who gaze with dissatisfaction upon their near-nude bodies in summertime, can drive down to the beaches of Florida, and parade their immodesty up and down the teeming beaches without a single word of rebuff. <text:s/>Their “freedom” on the beaches does not lessen the words of the </text:span><text:span text:style-name="T3">Proverb</text:span><text:span text:style-name="T6"> writer. <text:s/></text:span><text:span text:style-name="T3">“The eyes of the Lord are in every place beholding the evil and the good.” (Proverbs 15: 3). <text:s/></text:span><text:span text:style-name="T6">The </text:span><text:span text:style-name="T7">“</text:span><text:span text:style-name="T3">modest dress” </text:span><text:span text:style-name="T6">required of women by the inspired writer of </text:span><text:span text:style-name="T3"><text:s/>1 Timothy,</text:span><text:span text:style-name="T6"> is </text:span><text:span text:style-name="T5">required</text:span><text:span text:style-name="T6"> in Alabama and everywhere else </text:span><text:span text:style-name="T5">alike</text:span><text:span text:style-name="T6">! <text:s/></text:span><text:span text:style-name="T3">( 1 Timothy 2: 9)</text:span></text:p>
      <text:p text:style-name="P2"><text:span text:style-name="T3"/></text:p>
      <text:p text:style-name="P2"><text:span text:style-name="T6"><text:tab/>If something is </text:span><text:span text:style-name="T5">wrong</text:span><text:span text:style-name="T6">, it's </text:span><text:span text:style-name="T5">wrong</text:span><text:span text:style-name="T6"> </text:span><text:span text:style-name="T5">anywhere</text:span><text:span text:style-name="T6"> you find it! <text:s/>Once wrong-doing has been identified, one would have to be mentally impaired to think that “discretely” doing it where friends might see you doing it, or going to another place to “let it all hang out” should ameliorate the wrong doing. <text:s/>Brother! <text:s/>The idea is not to </text:span><text:span text:style-name="T5">ameliorate</text:span><text:span text:style-name="T6"> the wrong doing, but rather, to </text:span><text:span text:style-name="T5">eradicate</text:span><text:span text:style-name="T6"> it altogether!</text:span></text:p>
      <text:p text:style-name="P2"><text:span text:style-name="T6"><text:tab/></text:span><text:span text:style-name="T3">2 Peter 1: 10 </text:span><text:span text:style-name="T6">says, </text:span><text:span text:style-name="T3">“. . .give diligence to make your calling and election sure”. <text:s/></text:span><text:span text:style-name="T6">It is my considered opinion that the only way one can be </text:span><text:span text:style-name="T5">sure</text:span><text:span text:style-name="T6"> about alcoholic beverages, or any other sin, is to </text:span><text:span text:style-name="T3">“abstain from the very appearance of evil.” (2 Thessalonians 5: 22). <text:s text:c="2"/></text:span><text:span text:style-name="T6">It would appear that the administrators at ACU should have taken a decisive stand for Truth, and banned all drinking from the campus, rather than closing one eye and stopping one ear, and hoping the furor wouldn't get bigger. <text:s/>In essence they have now grabbed a mean dog by the ears, and they stand to get hurt no matter which way they turn it loose. <text:s/>Better to err on the side of caution and right, than to just think that things will work themselves out in time. <text:s/>Wrong doing left to itself will only get worse! </text:span></text:p>
      <text:p text:style-name="P2"><text:span text:style-name="T6"/></text:p>
      <text:p text:style-name="P2"><text:span text:style-name="T6"><text:tab/>When the Apostle Paul wrote to the Galatian brethren he addressed a problem which is <text:s/>similar to that noted above. <text:s/>Namely: There was a law from God, which was right and true and could not be improved upon. <text:s text:c="2"/>Those Galatians had access to that law, but chose to disregard it and turn to fables! <text:s/></text:span><text:span text:style-name="T3">“I marvel that ye are so soon removed from Him that called you into the grace of Christ unto another gospel: which is not another; but there be some that trouble you, and would pervert the Gospel of Christ.” (Galatians 1: 6-7) <text:s/></text:span><text:span text:style-name="T6">Surely! <text:s/>Earth runs over with highly acclaimed speakers who have slick tongues and fair speech, but Alas! <text:s/></text:span><text:span text:style-name="T3">“the end thereof are the ways of death.”(Prov. 14: 12)</text:span></text:p>
      <text:p text:style-name="P2"><text:span text:style-name="T3"/></text:p>
      <text:p text:style-name="P3"><text:span text:style-name="T10">736<text:tab/><text:tab/><text:tab/><text:tab/><text:tab/><text:tab/><text:tab/><text:tab/><text:tab/> <text:s text:c="6"/>Bob Howton, Deceased</text:span></text:p>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textooo="http://openoffice.org/2013/office" office:version="1.2">
  <office:font-face-decls>
    <style:font-face style:name="Lucida Sans1" svg:font-family="'Lucida Sans'" style:font-family-generic="swiss"/>
    <style:font-face style:name="Times New Roman" svg:font-family="'Times New Roman'" style:font-family-generic="roman" style:font-pitch="variable"/>
    <style:font-face style:name="Arial" svg:font-family="Arial"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style:writing-mode="lr-tb" style:font-independent-line-spacing="false">
        <style:tab-stops/>
      </style:paragraph-properties>
      <style:text-properties style:use-window-font-color="true" fo:font-size="12pt" fo:language="en" fo:country="US" style:letter-kerning="true" style:font-size-asian="12pt" style:language-asian="zh" style:country-asian="CN"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0.4925in" style:writing-mode="page"/>
      <style:text-properties style:use-window-font-color="true" style:font-name="Times New Roman" fo:font-size="12pt" fo:language="en" fo:country="US" style:letter-kerning="true" style:font-name-asian="SimSun" style:font-size-asian="12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1665in" fo:margin-bottom="0.0835in" fo:keep-with-next="always"/>
      <style:text-properties style:font-name="Arial" fo:font-size="14pt" style:font-name-asian="Microsoft YaHei" style:font-size-asian="14pt" style:font-name-complex="Lucida Sans" style:font-size-complex="14pt"/>
    </style:style>
    <style:style style:name="Text_20_body" style:display-name="Text body" style:family="paragraph" style:parent-style-name="Standard" style:class="text">
      <style:paragraph-properties fo:margin-top="0in" fo:margin-bottom="0.0835in"/>
    </style:style>
    <style:style style:name="List" style:family="paragraph" style:parent-style-name="Text_20_body" style:class="list">
      <style:text-properties style:font-name-complex="Lucida Sans1"/>
    </style:style>
    <style:style style:name="Caption" style:family="paragraph" style:parent-style-name="Standard" style:class="extra">
      <style:paragraph-properties fo:margin-top="0.0835in" fo:margin-bottom="0.0835in" text:number-lines="false" text:line-number="0"/>
      <style:text-properties fo:font-size="12pt" fo:font-style="italic" style:font-size-asian="12pt" style:font-style-asian="italic" style:font-name-complex="Lucida Sans1" style:font-size-complex="12pt" style:font-style-complex="italic"/>
    </style:style>
    <style:style style:name="Index" style:family="paragraph" style:parent-style-name="Standard" style:class="index">
      <style:paragraph-properties text:number-lines="false" text:line-number="0"/>
      <style:text-properties style:font-name-complex="Lucida Sans1"/>
    </style:style>
    <text:outline-style style:name="Outline">
      <text:outline-level-style text:level="1" style:num-format="">
        <style:list-level-properties text:list-level-position-and-space-mode="label-alignment">
          <style:list-level-label-alignment text:label-followed-by="listtab" text:list-tab-stop-position="0.3in" fo:text-indent="-0.3in" fo:margin-left="0.3in"/>
        </style:list-level-properties>
      </text:outline-level-style>
      <text:outline-level-style text:level="2" style:num-format="">
        <style:list-level-properties text:list-level-position-and-space-mode="label-alignment">
          <style:list-level-label-alignment text:label-followed-by="listtab" text:list-tab-stop-position="0.4in" fo:text-indent="-0.4in" fo:margin-left="0.4in"/>
        </style:list-level-properties>
      </text:outline-level-style>
      <text:outline-level-style text:level="3" style:num-format="">
        <style:list-level-properties text:list-level-position-and-space-mode="label-alignment">
          <style:list-level-label-alignment text:label-followed-by="listtab" text:list-tab-stop-position="0.5in" fo:text-indent="-0.5in" fo:margin-left="0.5in"/>
        </style:list-level-properties>
      </text:outline-level-style>
      <text:outline-level-style text:level="4" style:num-format="">
        <style:list-level-properties text:list-level-position-and-space-mode="label-alignment">
          <style:list-level-label-alignment text:label-followed-by="listtab" text:list-tab-stop-position="0.6in" fo:text-indent="-0.6in" fo:margin-left="0.6in"/>
        </style:list-level-properties>
      </text:outline-level-style>
      <text:outline-level-style text:level="5" style:num-format="">
        <style:list-level-properties text:list-level-position-and-space-mode="label-alignment">
          <style:list-level-label-alignment text:label-followed-by="listtab" text:list-tab-stop-position="0.7in" fo:text-indent="-0.7in" fo:margin-left="0.7in"/>
        </style:list-level-properties>
      </text:outline-level-style>
      <text:outline-level-style text:level="6" style:num-format="">
        <style:list-level-properties text:list-level-position-and-space-mode="label-alignment">
          <style:list-level-label-alignment text:label-followed-by="listtab" text:list-tab-stop-position="0.8in" fo:text-indent="-0.8in" fo:margin-left="0.8in"/>
        </style:list-level-properties>
      </text:outline-level-style>
      <text:outline-level-style text:level="7" style:num-format="">
        <style:list-level-properties text:list-level-position-and-space-mode="label-alignment">
          <style:list-level-label-alignment text:label-followed-by="listtab" text:list-tab-stop-position="0.9in" fo:text-indent="-0.9in" fo:margin-left="0.9in"/>
        </style:list-level-properties>
      </text:outline-level-style>
      <text:outline-level-style text:level="8" style:num-format="">
        <style:list-level-properties text:list-level-position-and-space-mode="label-alignment">
          <style:list-level-label-alignment text:label-followed-by="listtab" text:list-tab-stop-position="1in" fo:text-indent="-1in" fo:margin-left="1in"/>
        </style:list-level-properties>
      </text:outline-level-style>
      <text:outline-level-style text:level="9" style:num-format="">
        <style:list-level-properties text:list-level-position-and-space-mode="label-alignment">
          <style:list-level-label-alignment text:label-followed-by="listtab" text:list-tab-stop-position="1.1in" fo:text-indent="-1.1in" fo:margin-left="1.1in"/>
        </style:list-level-properties>
      </text:outline-level-style>
      <text:outline-level-style text:level="10" style:num-format="">
        <style:list-level-properties text:list-level-position-and-space-mode="label-alignment">
          <style:list-level-label-alignment text:label-followed-by="listtab" text:list-tab-stop-position="1.2in" fo:text-indent="-1.2in" fo:margin-left="1.2in"/>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office:styles>
  <office:automatic-styles>
    <style:page-layout style:name="Mpm1">
      <style:page-layout-properties fo:page-width="8.5in" fo:page-height="11in" style:num-format="1" style:print-orientation="portrait" fo:margin-top="1.3799in" fo:margin-bottom="0.7874in" fo:margin-left="1.1in" fo:margin-right="1.1in" style:writing-mode="lr-tb" style:footnote-max-height="0in">
        <style:footnote-sep style:width="0.0071in" style:distance-before-sep="0.0398in" style:distance-after-sep="0.0398in"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xmlns:textooo="http://openoffice.org/2013/office" office:version="1.2">
  <office:meta>
    <meta:creation-date>2026-06-09T12:48:17.82</meta:creation-date>
    <meta:document-statistic meta:table-count="0" meta:image-count="0" meta:object-count="0" meta:page-count="1" meta:paragraph-count="8" meta:word-count="601" meta:character-count="3487"/>
    <dc:date>2026-06-09T14:25:13.43</dc:date>
    <meta:editing-duration>PT3M36S</meta:editing-duration>
    <meta:editing-cycles>1</meta:editing-cycles>
    <meta:generator>OpenOffice/4.1.14$Win32 OpenOffice.org_project/4114m1$Build-9811</meta:generator>
  </office:meta>
</office:document-meta>
</file>