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Lucida Sans1" svg:font-family="'Lucida Sans'" style:font-family-generic="swiss"/>
    <style:font-face style:name="Times New Roman" svg:font-family="'Times New Roman'" style:font-family-generic="roman" style:font-pitch="variable"/>
    <style:font-face style:name="Arial" svg:font-family="Arial"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Standard">
      <style:paragraph-properties fo:text-align="center" style:justify-single-word="false"/>
      <style:text-properties fo:font-size="11pt" fo:font-weight="bold" style:font-size-asian="11pt" style:font-weight-asian="bold" style:font-size-complex="11pt" style:font-weight-complex="bold"/>
    </style:style>
    <style:style style:name="P2" style:family="paragraph" style:parent-style-name="Standard">
      <style:paragraph-properties fo:text-align="justify" style:justify-single-word="false"/>
      <style:text-properties fo:font-size="11pt" fo:font-weight="bold" style:font-size-asian="11pt" style:font-weight-asian="bold" style:font-size-complex="11pt" style:font-weight-complex="bold"/>
    </style:style>
    <style:style style:name="T1" style:family="text">
      <style:text-properties fo:font-style="italic" style:font-style-asian="italic" style:font-style-complex="italic"/>
    </style:style>
    <style:style style:name="T2" style:family="text">
      <style:text-properties fo:font-style="italic" fo:font-weight="normal" style:font-style-asian="italic" style:font-weight-asian="normal" style:font-style-complex="italic" style:font-weight-complex="normal"/>
    </style:style>
    <style:style style:name="T3" style:family="text">
      <style:text-properties fo:font-style="normal" style:font-style-asian="normal" style:font-style-complex="normal"/>
    </style:style>
    <style:style style:name="T4" style:family="text">
      <style:text-properties fo:font-style="normal" fo:font-weight="normal" style:font-style-asian="normal" style:font-weight-asian="normal" style:font-style-complex="normal" style:font-weight-complex="normal"/>
    </style:style>
    <style:style style:name="T5" style:family="text">
      <style:text-properties fo:font-style="normal" style:text-underline-style="solid" style:text-underline-width="auto" style:text-underline-color="font-color" fo:font-weight="normal" style:font-style-asian="normal" style:font-weight-asian="normal" style:font-style-complex="normal" style:font-weight-complex="normal"/>
    </style:style>
    <style:style style:name="T6" style:family="text">
      <style:text-properties fo:font-style="normal" style:text-underline-style="none" fo:font-weight="normal" style:font-style-asian="normal" style:font-weight-asian="normal" style:font-style-complex="normal" style:font-weight-complex="normal"/>
    </style:style>
    <style:style style:name="T7" style:family="text">
      <style:text-properties fo:font-style="normal" style:text-underline-style="none" style:font-style-asian="normal" style:font-style-complex="normal"/>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WEEK OF MARCH 15, 2026</text:p>
      <text:p text:style-name="P1">DEFER NOT</text:p>
      <text:p text:style-name="P1"/>
      <text:p text:style-name="P2"><text:tab/><text:span text:style-name="T1">“When thou vowest a vow unto God, defer not to pay it; for He hath no pleasure in fools: <text:s/>Pay that which thou hast vowed. <text:s/>Better is it that thou shouldest not vow, than that thou shouldest vow and not pay.” (Eccl. 5: 4-5) <text:s text:c="3"/></text:span><text:span text:style-name="T4">Here, God plainly says, </text:span><text:span text:style-name="T2">“Pay what you have vowed to pay.” <text:s/></text:span><text:span text:style-name="T4">While this setting addresses a specific circumstance, (making a vow unto God), there is a broad and comprehensive sense in which everything one says or does might be considered a </text:span><text:span text:style-name="T1">“vow unto God”.</text:span><text:span text:style-name="T4"> When one becomes a Christian, he has in essence, vowed to keep himself from all evil, and at the same time, he is embracing all of God's instructions in righteousness, during his sojourning in life. <text:s/>In that wide and all encompassing sense, one needs to be very careful what he says, because, </text:span><text:span text:style-name="T1">“I say unto you, that every idle word that men shall speak, they shall give account thereof in the day of Judgment. <text:s/>For by thy words thou shalt be justified, and by thy words thou shalt be condemned.” <text:s/>(Matthew 12: 36-37) <text:s text:c="3"/></text:span><text:span text:style-name="T4">An old cliché' says, </text:span><text:span text:style-name="T2">Don't activate tongue until brain is engaged!</text:span></text:p>
      <text:p text:style-name="P2"><text:span text:style-name="T2"><text:tab/></text:span><text:span text:style-name="T4">There was a day and time in which it was said, </text:span><text:span text:style-name="T2">“A man's word is his bond”, </text:span><text:span text:style-name="T4">(his vow). <text:s/>In that all comprehensive view, let us consider some of our vows, (actions) in our daily lives. <text:s/>A man and his sweetheart decide to get married. <text:s/>They stand before a magistrate, or a Minister, and repeat what is commonly called “marriage vows”. <text:s/>Those vows are not just relevant to that particular time and place, but are in fact, for everywhere, and </text:span><text:span text:style-name="T2">'till death do us part'. <text:s/></text:span><text:span text:style-name="T4">Under the Old Law, God spoke specifically against a man who would deal treacherously against his wife, </text:span><text:span text:style-name="T3">“. . .</text:span><text:span text:style-name="T1">because the Lord hath been witness between thee and the wife of thy youth, against whom thou hast dealt treacherously: yet is she thy companion, and the wife of thy covenant.” (Malachi 2: 14) <text:s/></text:span><text:span text:style-name="T4">Marriage partners who make plans to be separated, instead of seeking ways to become more and more </text:span><text:span text:style-name="T2">'knit together' </text:span><text:span text:style-name="T4">are simply asking for heartache. <text:s/>Jobs and money and things may obscure the reason for couples to </text:span><text:span text:style-name="T2">'cling to each other', </text:span><text:span text:style-name="T4">but the treasure of their </text:span><text:span text:style-name="T2">'oneness'</text:span><text:span text:style-name="T4"> is a vital part of the plan of God for their happiness.</text:span></text:p>
      <text:p text:style-name="P2"><text:span text:style-name="T4"/></text:p>
      <text:p text:style-name="P2"><text:span text:style-name="T4"><text:tab/></text:span><text:span text:style-name="T1">“Marriage is honorable in all, and the bed undefiled: but whoremongers and adulterers God will judge.” (Hebrews 13: 4) <text:s/></text:span><text:span text:style-name="T4">Why is marriage said to be honorable? <text:s/>Because it is, and has always been, the plan of God for mankind. <text:s/>It helps to ensure the happiness and security of man and woman. <text:s/>It does not guarantee that everything will always run smoothly, because in the course of time, Momma is sure to burn the biscuits, and Poppa might forget and track mud all over Momma's freshly mopped floor. <text:s/>However, they don't start hunting for a lawyer every time things don't go right. <text:s/>Rather, they humble themselves, make up, and strive to do better as they cling to each other in love. <text:s/>That's God's cure for the problems of <text:s/>married life.</text:span></text:p>
      <text:p text:style-name="P2"><text:span text:style-name="T4"><text:tab/>Why the mention of whoremongers and adulterers in the passage above? <text:s/>Because some who look with disregard upon God's wishes for man and woman, (to marry) devise to themselves an imaginary illusion, in which whores and whoremongers just move in together without God's mandate of “Marriage”. <text:s/>They thus defile themselves, and disregard the mandates of Almighty God.</text:span></text:p>
      <text:p text:style-name="P2"><text:span text:style-name="T4"><text:tab/>Members of the Lord's Body who fail to assemble regularly, but who participate in worldly pursuits, need to understand the import of </text:span><text:span text:style-name="T1">“defer not”</text:span><text:span text:style-name="T4">. <text:s/>It means: <text:s/>Don't put it off! Don't fail to do it! <text:s/>Those who do so are not keeping their vows, and will suffer the displeasure of God for it. <text:s/>What can one do to ensure that they are not guilty of “deferring their vows” to God? <text:s/></text:span><text:span text:style-name="T5">Keep</text:span><text:span text:style-name="T6"> </text:span><text:span text:style-name="T5">your</text:span><text:span text:style-name="T6"> </text:span><text:span text:style-name="T5">vows</text:span><text:span text:style-name="T6">!</text:span></text:p>
      <text:p text:style-name="P2"><text:span text:style-name="T7">724<text:tab/><text:tab/><text:tab/><text:tab/><text:tab/><text:tab/><text:tab/><text:tab/><text:tab/> <text:s text:c="4"/>Bob Howton, Deceased</text:span></text:p>
      <text:p text:style-name="P2"><text:span text:style-name="T6"/></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Lucida Sans1" svg:font-family="'Lucida Sans'" style:font-family-generic="swiss"/>
    <style:font-face style:name="Times New Roman" svg:font-family="'Times New Roman'" style:font-family-generic="roman" style:font-pitch="variable"/>
    <style:font-face style:name="Arial" svg:font-family="Arial"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SimSun" style:font-size-asian="12pt" style:language-asian="zh" style:country-asian="CN" style:font-name-complex="Lucida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fo:keep-with-next="always"/>
      <style:text-properties style:font-name="Arial" fo:font-size="14pt" style:font-name-asian="Microsoft YaHei" style:font-size-asian="14pt" style:font-name-complex="Lucida Sans" style:font-size-complex="14pt"/>
    </style:style>
    <style:style style:name="Text_20_body" style:display-name="Text body" style:family="paragraph" style:parent-style-name="Standard" style:class="text">
      <style:paragraph-properties fo:margin-top="0in" fo:margin-bottom="0.0835in"/>
    </style:style>
    <style:style style:name="List" style:family="paragraph" style:parent-style-name="Text_20_body" style:class="list">
      <style:text-properties style:font-name-complex="Lucida Sans1"/>
    </style:style>
    <style:style style:name="Caption" style:family="paragraph" style:parent-style-name="Standard" style:class="extra">
      <style:paragraph-properties fo:margin-top="0.0835in" fo:margin-bottom="0.0835in" text:number-lines="false" text:line-number="0"/>
      <style:text-properties fo:font-size="12pt" fo:font-style="italic" style:font-size-asian="12pt" style:font-style-asian="italic" style:font-name-complex="Lucida Sans1" style:font-size-complex="12pt" style:font-style-complex="italic"/>
    </style:style>
    <style:style style:name="Index" style:family="paragraph" style:parent-style-name="Standard" style:class="index">
      <style:paragraph-properties text:number-lines="false" text:line-number="0"/>
      <style:text-properties style:font-name-complex="Lucida Sans1"/>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top="1.3799in" fo:margin-bottom="0.7874in" fo:margin-left="1.1in" fo:margin-right="1.1in" style:writing-mode="lr-tb" style:footnote-max-height="0in">
        <style:footnote-sep style:width="0.0071in" style:distance-before-sep="0.0398in" style:distance-after-sep="0.0398in"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creation-date>2026-03-10T11:32:38.21</meta:creation-date>
    <meta:document-statistic meta:table-count="0" meta:image-count="0" meta:object-count="0" meta:page-count="1" meta:paragraph-count="8" meta:word-count="658" meta:character-count="3720"/>
    <dc:date>2026-03-10T12:14:51.69</dc:date>
    <meta:editing-duration>PT6M46S</meta:editing-duration>
    <meta:editing-cycles>1</meta:editing-cycles>
    <meta:generator>OpenOffice/4.1.14$Win32 OpenOffice.org_project/4114m1$Build-9811</meta:generator>
  </office:meta>
</office:document-meta>
</file>