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4" style:family="paragraph" style:parent-style-name="Standard">
      <style:paragraph-properties fo:text-align="justify" style:justify-single-word="false"/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weight-asian="bold" style:font-style-complex="italic" style:font-weight-complex="bold"/>
    </style:style>
    <style:style style:name="T3" style:family="text">
      <style:text-properties fo:font-style="italic" style:text-underline-style="none" fo:font-weight="bold" style:font-style-asian="italic" style:font-weight-asian="bold" style:font-style-complex="italic" style:font-weight-complex="bold"/>
    </style:style>
    <style:style style:name="T4" style:family="text">
      <style:text-properties fo:font-style="normal" style:font-style-asian="normal" style:font-style-complex="normal"/>
    </style:style>
    <style:style style:name="T5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6" style:family="text">
      <style:text-properties fo:font-style="normal" style:text-underline-style="none" style:font-style-asian="normal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WEEK OF JANUARY 28, 2026</text:p>
      <text:p text:style-name="P1">DO YOU UNDERSTAND?</text:p>
      <text:p text:style-name="P1"/>
      <text:p text:style-name="P3"><text:tab/>There is a strong likelihood that each of our readers has at one time or another, confronted someone who had acted in such a manner as to evoke our consternation or anger. <text:s/>The confrontation with them may have found us looking very sternly into their face and asking them very seriously, “Do you understand what I'm saying?” <text:s/>Our pointed question was not meant to put someone down, but was rather intended to help clear up some misunderstanding or troubling situation. <text:s/>The whole idea was to set things straight and renew the desirable feeling of well being which should exist at all times.</text:p>
      <text:p text:style-name="P3"/>
      <text:p text:style-name="P3"><text:tab/>Bible students will remember what occurred when Philip, the evangelist, joined himself to the chariot of the Ethiopian nobleman, and observed him reading from the Prophet Esaias. <text:s/>Philip asked, <text:span text:style-name="T2">“Understandest thou what thou readest?” (Acts 8: 30) <text:s text:c="3"/></text:span><text:span text:style-name="T4">The idea bound up in this simple question is the basis for my arguments in the balance of this article. <text:s/>Philip's question, when viewed from a plowboy perspective, would equate to “does that make any sense to you? Or, can you relate to that Scripture?” Of course, this is not a confrontation between two who are at odds with each other, but a situation where one shows great concern and love for another, who is not grounded in truth.</text:span></text:p>
      <text:p text:style-name="P3"><text:span text:style-name="T4"/></text:p>
      <text:p text:style-name="P3"><text:span text:style-name="T4"><text:tab/>From the beginning of time, God has required that man worship the Lord God, in spirit and in truth. <text:s/>How is it that man can read God's clear instructions and fail to comply with His wishes? <text:s/>One could ask, </text:span><text:span text:style-name="T2">“Understandest thou what thou readest?” <text:s/></text:span><text:span text:style-name="T4">Clear instructions in </text:span><text:span text:style-name="T2">Exodus 20, </text:span><text:span text:style-name="T4">and</text:span><text:span text:style-name="T2"> Luke 4: 8 </text:span><text:span text:style-name="T4">require that man worship the Lord, yet, man chooses to go his way, and do his thing, and leave God out of the picture entirely! <text:s/></text:span><text:span text:style-name="T2">“Understandest thou what thou readest?” <text:s/></text:span><text:span text:style-name="T4">What is the message which emanates from the passage in </text:span><text:span text:style-name="T2">Acts 8? <text:s/></text:span><text:span text:style-name="T4">Is it not that when an honest man hears the truth, he obeys it? <text:s/>Looking at other clearly defined instructions will give light, as we try to understand what prompts man to flagrantly disobey what God has specified for man to do.</text:span></text:p>
      <text:p text:style-name="P3"><text:span text:style-name="T4"><text:tab/>Turn to </text:span><text:span text:style-name="T2">Hebrews 10: 25! <text:s/></text:span><text:span text:style-name="T4">What does <text:s/>the passage say? <text:s/>Isn't the central theme that Christians should </text:span><text:span text:style-name="T5">not</text:span><text:span text:style-name="T6"> fail to assemble with the Church when it meets? <text:s/>In other words, “Don't miss duly organized meetings of the Lord's Church.” <text:s/></text:span><text:span text:style-name="T3">“Understandest thou what thou readest?” <text:s/></text:span><text:span text:style-name="T6"><text:s/>When the Apostle Paul</text:span><text:span text:style-name="T4"> instructed Christians at Corinth, he nailed down a positive and understandable principle when he said, </text:span><text:span text:style-name="T2">“. . . be ye steadfast, unmovable, always abounding in the work of the Lord. . .” (1 Cor. 15: 58) <text:s text:c="3"/>“Understandest thou what thou readest?” <text:s/></text:span><text:span text:style-name="T4"><text:s/>If we understand, why is there so much dissolute and unconcerned reaction to that which is commanded?</text:span></text:p>
      <text:p text:style-name="P3"><text:span text:style-name="T4"><text:tab/>What is the intent of </text:span><text:span text:style-name="T2">Acts 20:7? <text:s/></text:span><text:span text:style-name="T4">Doesn't the passage clearly indicate that Christians are to partake of the Lord's Supper on each first day of the week? <text:s/>Is that what the passage says? <text:s/></text:span><text:span text:style-name="T2">“Understandest thou what thou readest?” <text:s/></text:span><text:span text:style-name="T4">Why do so many so foolishly disregard this commandment? <text:s/>Then, what is the intent of </text:span><text:span text:style-name="T2">Ephesians 4:32? <text:s/></text:span><text:span text:style-name="T4">Does the passage say, </text:span><text:span text:style-name="T2">“. . .be ye kind one to another”? <text:s/>“Understandest thou what thou readest?” <text:s/></text:span><text:span text:style-name="T4">And, if we understand the passage, how is it that we have so much unrest and turmoil with other Christians? <text:s/>Is it God's problem, or ours?</text:span></text:p>
      <text:p text:style-name="P3"><text:span text:style-name="T4"><text:tab/></text:span><text:span text:style-name="T2">“Ye therefore, beloved, seeing ye know these things before, beware lest ye also, being led away with the error of the wicked, fall from your own steadfastness.” (2 Peter 3: 17)</text:span></text:p>
      <text:p text:style-name="P2"><text:span text:style-name="T2">“Understandest thou what thou readest?”</text:span></text:p>
      <text:p text:style-name="P4"><text:span text:style-name="T1">717<text:tab/><text:tab/><text:tab/><text:tab/><text:tab/><text:tab/><text:tab/><text:tab/><text:tab/> <text:s text:c="6"/>Bob Howton, Deceased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1.3799in" fo:margin-bottom="0.7874in" fo:margin-left="1.1in" fo:margin-right="1.1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19T18:32:51.75</meta:creation-date>
    <dc:date>2026-01-19T20:32:39.78</dc:date>
    <meta:editing-duration>PT1H42M17S</meta:editing-duration>
    <meta:editing-cycles>2</meta:editing-cycles>
    <meta:generator>OpenOffice/4.1.14$Win32 OpenOffice.org_project/4114m1$Build-9811</meta:generator>
    <meta:document-statistic meta:table-count="0" meta:image-count="0" meta:object-count="0" meta:page-count="1" meta:paragraph-count="10" meta:word-count="609" meta:character-count="3539"/>
  </office:meta>
</office:document-meta>
</file>