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Lucida Sans1" svg:font-family="'Lucida Sans'" style:font-family-generic="swiss"/>
    <style:font-face style:name="Times New Roman" svg:font-family="'Times New Roman'" style:font-family-generic="roman" style:font-pitch="variable"/>
    <style:font-face style:name="Arial" svg:font-family="Arial"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P1" style:family="paragraph" style:parent-style-name="Standard">
      <style:paragraph-properties fo:text-align="center" style:justify-single-word="false"/>
      <style:text-properties fo:font-size="11pt" fo:font-weight="bold" style:font-size-asian="11pt" style:font-weight-asian="bold" style:font-size-complex="11pt" style:font-weight-complex="bold"/>
    </style:style>
    <style:style style:name="P2" style:family="paragraph" style:parent-style-name="Standard">
      <style:paragraph-properties fo:text-align="justify" style:justify-single-word="false"/>
      <style:text-properties fo:font-size="11pt" fo:font-weight="bold" style:font-size-asian="11pt" style:font-weight-asian="bold" style:font-size-complex="11pt" style:font-weight-complex="bold"/>
    </style:style>
    <style:style style:name="P3" style:family="paragraph" style:parent-style-name="Standard">
      <style:paragraph-properties fo:text-align="justify" style:justify-single-word="false"/>
      <style:text-properties fo:font-size="11pt" fo:font-weight="normal" style:font-size-asian="11pt" style:font-weight-asian="normal" style:font-size-complex="11pt" style:font-weight-complex="normal"/>
    </style:style>
    <style:style style:name="T1" style:family="text">
      <style:text-properties fo:font-style="italic" style:font-style-asian="italic" style:font-style-complex="italic"/>
    </style:style>
    <style:style style:name="T2" style:family="text">
      <style:text-properties fo:font-style="italic" fo:font-weight="bold" style:font-style-asian="italic" style:font-weight-asian="bold" style:font-style-complex="italic" style:font-weight-complex="bold"/>
    </style:style>
    <style:style style:name="T3" style:family="text">
      <style:text-properties fo:font-style="normal" style:font-style-asian="normal" style:font-style-complex="normal"/>
    </style:style>
    <style:style style:name="T4" style:family="text">
      <style:text-properties fo:font-style="normal" style:text-underline-style="solid" style:text-underline-width="auto" style:text-underline-color="font-color" style:font-style-asian="normal" style:font-style-complex="normal"/>
    </style:style>
    <style:style style:name="T5" style:family="text">
      <style:text-properties fo:font-style="normal" style:text-underline-style="none" style:font-style-asian="normal" style:font-style-complex="normal"/>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WEEK OF JUNE 21, 2026</text:p>
      <text:p text:style-name="P1">HAVE YOU CONSIDERED?</text:p>
      <text:p text:style-name="P1"/>
      <text:p text:style-name="P3"><text:tab/>We live in a frenzied and tumultuous time! <text:s/>There is upheaval, in almost every aspect of our lives. <text:s/>Our government is fraught with shysters, and those who would fill their pockets with that which belongs to others. <text:s/>Many think nothing about telling a lie, or short changing the truth, if it suits their purposes. <text:s/>The day of Christian values and personal integrity seems to be a thing of the past. <text:s/>The family as defined in God's Holy Word, is being bombarded with heretical and unholy perversions, in the way many of the nations of earth look at it. <text:s/>The purity of man's heart, and the virtue of earth's women folks is under attack. <text:s/>Live-in partners often take the place of righteous and Godly unions between a man and a woman who have never been married, and who have not committed adultery. <text:s/>The children of such unions and the lack of parental discipline in the homes now, spells disaster for our society. <text:s/>No respect for authority and no concern for human life, has filled our streets with madness and unconcern for the law and others. <text:s/>Surely, this is the worst time in the history of the world.</text:p>
      <text:p text:style-name="P3"><text:tab/>Yesterday, while watching the news, I saw an elderly man who was side-swiped by a car, on a busy city street, and the unthinkable happened! <text:s/>Cars swerved, but kept on going! <text:s/>People walked by and didn't even hesitate! <text:s/>A man got out of a car and walked within a few inches of the downed man, and never stopped! <text:s/>The car(s) which hit the man were on the wrong side of the street! <text:s/>“This must be earth's final gasp for life”, is what I thought as I saw the episode. <text:s/>But, then I remembered the story of a man who went down from Jerusalem to Jericho in the long ago. <text:s/>That man suffered essentially the same fate, except that a lowly Samaritan came by, aided the man, and took him into the city and provided for him, <text:span text:style-name="T2">(Luke 10: 30-35). <text:s/></text:span><text:span text:style-name="T3">Considering such, one doesn't have to stretch his imagination very far to realize that the Ecclesiastical writer touched upon this very idea long,long ago! <text:s/></text:span><text:span text:style-name="T2">“The thing that hath been, it is that which shall be; and that which is done is that which shall be done: and there is no new thing under the sun.” (Ecclesiastes 1: 9)</text:span></text:p>
      <text:p text:style-name="P3"><text:span text:style-name="T2"/></text:p>
      <text:p text:style-name="P3"><text:span text:style-name="T2"><text:tab/></text:span><text:span text:style-name="T3">If you've ever bought something which had to be assembled after you got it home, you probably appreciate the old cliché </text:span><text:span text:style-name="T1">“If everything else fails, try reading the instructions.” <text:s/></text:span><text:span text:style-name="T3">In view of the perverted, ungodly situations present in our society today, one might feel hopeless, if it was not for the feeling of assurance and providence which God offers in His Holy Word. <text:s/>Do you suffer from sadness and depression which are imposed upon you by members of your own family? <text:s/>Have you considered, </text:span><text:span text:style-name="T2">“A man that hath friends must show himself friendly: and there is a friend that sticketh closer than a brother.” (Proverbs 18: 24) <text:s/></text:span><text:span text:style-name="T3">Do you sometimes run into others who do not treat you kindly, or as you'd like them to? <text:s/>Have you considered what Matthew said? <text:s/></text:span><text:span text:style-name="T2">“Therefore, all things whatsoever ye would that men should do to you, do ye even so to them: for this is the Law and the Prophets.” (Matthew 7: 12)</text:span></text:p>
      <text:p text:style-name="P3"><text:span text:style-name="T2"><text:tab/></text:span><text:span text:style-name="T3">Do you expect others to forgive you, but have trouble forgiving their faults? <text:s/>Have you considered Matthew's remedy for this? <text:s/></text:span><text:span text:style-name="T2">“For if ye forgive men their trespasses, your Heavenly Father will also forgive you: But if ye forgive not men their trespasses, neither will your Father forgive your trespasses.” (Matthew 6: 14-15) <text:s/></text:span><text:span text:style-name="T3">Surely! <text:s/>Sin is, and has always been, man's greatest adversary! <text:s/>What is the remedy? <text:s/>Quit following every wind of doctrine and get back to the </text:span><text:span text:style-name="T1">“instructions” </text:span><text:span text:style-name="T3">from the Master. <text:s/>Everything else has </text:span><text:span text:style-name="T4">failed</text:span><text:span text:style-name="T5">, so why not allow God to direct us?</text:span></text:p>
      <text:p text:style-name="P2"><text:span text:style-name="T5">737<text:tab/><text:tab/><text:tab/><text:tab/><text:tab/><text:tab/><text:tab/><text:tab/><text:tab/> <text:s text:c="5"/>BobHowton, Deceased</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Lucida Sans1" svg:font-family="'Lucida Sans'" style:font-family-generic="swiss"/>
    <style:font-face style:name="Times New Roman" svg:font-family="'Times New Roman'" style:font-family-generic="roman" style:font-pitch="variable"/>
    <style:font-face style:name="Arial" svg:font-family="Arial"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SimSun" style:font-size-asian="12pt" style:language-asian="zh" style:country-asian="CN" style:font-name-complex="Lucida 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fo:keep-with-next="always"/>
      <style:text-properties style:font-name="Arial" fo:font-size="14pt" style:font-name-asian="Microsoft YaHei" style:font-size-asian="14pt" style:font-name-complex="Lucida Sans" style:font-size-complex="14pt"/>
    </style:style>
    <style:style style:name="Text_20_body" style:display-name="Text body" style:family="paragraph" style:parent-style-name="Standard" style:class="text">
      <style:paragraph-properties fo:margin-top="0in" fo:margin-bottom="0.0835in"/>
    </style:style>
    <style:style style:name="List" style:family="paragraph" style:parent-style-name="Text_20_body" style:class="list">
      <style:text-properties style:font-name-complex="Lucida Sans1"/>
    </style:style>
    <style:style style:name="Caption" style:family="paragraph" style:parent-style-name="Standard" style:class="extra">
      <style:paragraph-properties fo:margin-top="0.0835in" fo:margin-bottom="0.0835in" text:number-lines="false" text:line-number="0"/>
      <style:text-properties fo:font-size="12pt" fo:font-style="italic" style:font-size-asian="12pt" style:font-style-asian="italic" style:font-name-complex="Lucida Sans1" style:font-size-complex="12pt" style:font-style-complex="italic"/>
    </style:style>
    <style:style style:name="Index" style:family="paragraph" style:parent-style-name="Standard" style:class="index">
      <style:paragraph-properties text:number-lines="false" text:line-number="0"/>
      <style:text-properties style:font-name-complex="Lucida Sans1"/>
    </style:style>
    <text:outline-style style:name="Outline">
      <text:outline-level-style text:level="1" style:num-format="">
        <style:list-level-properties text:list-level-position-and-space-mode="label-alignment">
          <style:list-level-label-alignment text:label-followed-by="listtab" text:list-tab-stop-position="0.3in" fo:text-indent="-0.3in" fo:margin-left="0.3in"/>
        </style:list-level-properties>
      </text:outline-level-style>
      <text:outline-level-style text:level="2" style:num-format="">
        <style:list-level-properties text:list-level-position-and-space-mode="label-alignment">
          <style:list-level-label-alignment text:label-followed-by="listtab" text:list-tab-stop-position="0.4in" fo:text-indent="-0.4in" fo:margin-left="0.4in"/>
        </style:list-level-properties>
      </text:outline-level-style>
      <text:outline-level-style text:level="3" style:num-format="">
        <style:list-level-properties text:list-level-position-and-space-mode="label-alignment">
          <style:list-level-label-alignment text:label-followed-by="listtab" text:list-tab-stop-position="0.5in" fo:text-indent="-0.5in" fo:margin-left="0.5in"/>
        </style:list-level-properties>
      </text:outline-level-style>
      <text:outline-level-style text:level="4" style:num-format="">
        <style:list-level-properties text:list-level-position-and-space-mode="label-alignment">
          <style:list-level-label-alignment text:label-followed-by="listtab" text:list-tab-stop-position="0.6in" fo:text-indent="-0.6in" fo:margin-left="0.6in"/>
        </style:list-level-properties>
      </text:outline-level-style>
      <text:outline-level-style text:level="5" style:num-format="">
        <style:list-level-properties text:list-level-position-and-space-mode="label-alignment">
          <style:list-level-label-alignment text:label-followed-by="listtab" text:list-tab-stop-position="0.7in" fo:text-indent="-0.7in" fo:margin-left="0.7in"/>
        </style:list-level-properties>
      </text:outline-level-style>
      <text:outline-level-style text:level="6" style:num-format="">
        <style:list-level-properties text:list-level-position-and-space-mode="label-alignment">
          <style:list-level-label-alignment text:label-followed-by="listtab" text:list-tab-stop-position="0.8in" fo:text-indent="-0.8in" fo:margin-left="0.8in"/>
        </style:list-level-properties>
      </text:outline-level-style>
      <text:outline-level-style text:level="7" style:num-format="">
        <style:list-level-properties text:list-level-position-and-space-mode="label-alignment">
          <style:list-level-label-alignment text:label-followed-by="listtab" text:list-tab-stop-position="0.9in" fo:text-indent="-0.9in" fo:margin-left="0.9in"/>
        </style:list-level-properties>
      </text:outline-level-style>
      <text:outline-level-style text:level="8" style:num-format="">
        <style:list-level-properties text:list-level-position-and-space-mode="label-alignment">
          <style:list-level-label-alignment text:label-followed-by="listtab" text:list-tab-stop-position="1in" fo:text-indent="-1in" fo:margin-left="1in"/>
        </style:list-level-properties>
      </text:outline-level-style>
      <text:outline-level-style text:level="9" style:num-format="">
        <style:list-level-properties text:list-level-position-and-space-mode="label-alignment">
          <style:list-level-label-alignment text:label-followed-by="listtab" text:list-tab-stop-position="1.1in" fo:text-indent="-1.1in" fo:margin-left="1.1in"/>
        </style:list-level-properties>
      </text:outline-level-style>
      <text:outline-level-style text:level="10" style:num-format="">
        <style:list-level-properties text:list-level-position-and-space-mode="label-alignment">
          <style:list-level-label-alignment text:label-followed-by="listtab" text:list-tab-stop-position="1.2in" fo:text-indent="-1.2in" fo:margin-left="1.2in"/>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5in" fo:page-height="11in" style:num-format="1" style:print-orientation="portrait" fo:margin-top="1.3799in" fo:margin-bottom="0.7874in" fo:margin-left="1.1in" fo:margin-right="1.1in" style:writing-mode="lr-tb" style:footnote-max-height="0in">
        <style:footnote-sep style:width="0.0071in" style:distance-before-sep="0.0398in" style:distance-after-sep="0.0398in"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creation-date>2026-06-16T16:09:35.73</meta:creation-date>
    <meta:document-statistic meta:table-count="0" meta:image-count="0" meta:object-count="0" meta:page-count="1" meta:paragraph-count="7" meta:word-count="657" meta:character-count="3710"/>
    <dc:date>2026-06-16T17:19:53.45</dc:date>
    <meta:editing-duration>PT5M</meta:editing-duration>
    <meta:editing-cycles>1</meta:editing-cycles>
    <meta:generator>OpenOffice/4.1.14$Win32 OpenOffice.org_project/4114m1$Build-9811</meta:generator>
  </office:meta>
</office:document-meta>
</file>