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2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tyle="italic" fo:font-weight="bold" style:font-style-asian="italic" style:font-weight-asian="bold" style:font-style-complex="italic" style:font-weight-complex="bold"/>
    </style:style>
    <style:style style:name="T3" style:family="text">
      <style:text-properties fo:font-style="italic" style:text-underline-style="none" fo:font-weight="bold" style:font-style-asian="italic" style:font-weight-asian="bold" style:font-style-complex="italic" style:font-weight-complex="bold"/>
    </style:style>
    <style:style style:name="T4" style:family="text">
      <style:text-properties fo:font-style="normal" style:font-style-asian="normal" style:font-style-complex="normal"/>
    </style:style>
    <style:style style:name="T5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6" style:family="text">
      <style:text-properties fo:font-style="normal" style:text-underline-style="none" style:font-style-asian="normal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WEEK OF AUGUST 2, 2026</text:p>
      <text:p text:style-name="P2">HAVE YOU MADE THE RIGHT CHOICE</text:p>
      <text:p text:style-name="P2"/>
      <text:p text:style-name="P1"><text:tab/>The illustrious and Godly Joshua was not just a common “corn field” clod hopper, but the hand picked choice of Eternal God, to replace Moses, who was deceased. <text:s/>God's many exhortations to Joshua to <text:span text:style-name="T2">“Be ye strong and of a good courage . . .” (Joshua 1: 6-7) </text:span><text:span text:style-name="T4">are predicated upon the one thing which would ensure success. <text:s/></text:span><text:span text:style-name="T2">“This Book of the Law shall not depart out of thy mouth; but thou shalt meditate therein day and night, that thou mayest observe to do according to all that is written therein: for then thou shalt make thy way prosperous and then thou shalt have good success.” (Joshua 1: 8) <text:s/></text:span><text:span text:style-name="T4">Indeed! Joshua was a dynamic, steadfast and unmovable man of God. <text:s/>In the waning days of life, Joshua called all Israel together and recounted all of the past blessings from God. <text:s/>He then proceeded to set before them an eternal “proof standard” for all who would attest to serving God acceptably in their lives. <text:s text:c="3"/></text:span><text:span text:style-name="T2">“. . .choose you this day whom ye will serve;. . .as for me and my house, we will serve the Lord.” (Joshua 24: 15)</text:span></text:p>
      <text:p text:style-name="P1"><text:span text:style-name="T2"/></text:p>
      <text:p text:style-name="P1"><text:span text:style-name="T2"><text:tab/></text:span><text:span text:style-name="T4">God's clear instruction to man today sets a </text:span><text:span text:style-name="T5">choice</text:span><text:span text:style-name="T6"> before him, just as Joshua set one before Israel. <text:s/>To unbelievers, God requires </text:span><text:span text:style-name="T3">Hear the Word / Believe it / Repent of sins / Confess Christ as Lord / Be baptized for remission of sins / be faithful unto death. (Rom 10: 17 – Heb. 11:6 – Acts 17:30 / Phil. 2:11 / Mark 16:16 <text:s/>/ Rev. 2: 10) <text:s/></text:span><text:span text:style-name="T6">Have you </text:span><text:span text:style-name="T5">chosen</text:span><text:span text:style-name="T6"> to do this?</text:span></text:p>
      <text:p text:style-name="P1"><text:span text:style-name="T6"><text:tab/>God's Word indicates that believers should </text:span><text:span text:style-name="T3">“not forsake the assembly” (Heb. 10: 25) <text:s/></text:span><text:span text:style-name="T6">Does your life and actions show that you have </text:span><text:span text:style-name="T5">chosen</text:span><text:span text:style-name="T6"> to respect and be obedient to this command?</text:span></text:p>
      <text:p text:style-name="P1"><text:span text:style-name="T6"><text:tab/>God's Word indicates that believers should come together </text:span><text:span text:style-name="T3">“upon the first day of the week” Acts 20: 7) </text:span><text:span text:style-name="T6">to break bread, (eat the Lord's Supper). <text:s/>Have you </text:span><text:span text:style-name="T5">chosen</text:span><text:span text:style-name="T6"> to obey this simple command?</text:span></text:p>
      <text:p text:style-name="P1"><text:span text:style-name="T6"><text:tab/>God's Word commands believers to </text:span><text:span text:style-name="T3">“lay by him in store upon the first day of the week” (1 Cor. 16: 1-2). <text:s/></text:span><text:span text:style-name="T6">Does your </text:span><text:span text:style-name="T5">choice</text:span><text:span text:style-name="T6"> in this have you contributing sacrificially each week of your life?</text:span></text:p>
      <text:p text:style-name="P1"><text:span text:style-name="T6"><text:tab/>God's Word commands the “Spiritual” to be concerned about </text:span><text:span text:style-name="T3">“restoring the wayward and lost” (Gal 6: 1) <text:s/></text:span><text:span text:style-name="T6">Is your </text:span><text:span text:style-name="T5">choice</text:span><text:span text:style-name="T6"> in this to let someone else take care of this command?</text:span></text:p>
      <text:p text:style-name="P1"><text:span text:style-name="T6"><text:tab/>God's Word charges believers to </text:span><text:span text:style-name="T3">“Be ye kind one to another, tenderhearted, forgiving one another.” (Eph. 4: 32) <text:s/></text:span><text:span text:style-name="T6">Does your life and words show that you have </text:span><text:span text:style-name="T5">chosen</text:span><text:span text:style-name="T6"> to obey this command?</text:span></text:p>
      <text:p text:style-name="P1"><text:span text:style-name="T6"><text:tab/>God's Word requires believers to </text:span><text:span text:style-name="T3">“go into all the world, preach the Gospel to all men” (Matt. 28: 18-19) <text:s/></text:span><text:span text:style-name="T6">Does your life show that you have </text:span><text:span text:style-name="T5">chosen</text:span><text:span text:style-name="T6"> to participate in this commandment?</text:span></text:p>
      <text:p text:style-name="P1"><text:span text:style-name="T6"><text:tab/>God's Word requires all believers to </text:span><text:span text:style-name="T3">“be faithful unto death” (Rev. 2: 10). <text:s/></text:span><text:span text:style-name="T6">Have you taken the steps to become faithful? <text:s/>Does your life show that you have </text:span><text:span text:style-name="T5">chosen</text:span><text:span text:style-name="T6"> to stay that way until death?</text:span></text:p>
      <text:p text:style-name="P1"><text:span text:style-name="T6"/></text:p>
      <text:p text:style-name="P1"><text:span text:style-name="T6"><text:tab/>Joshua told Israel, “</text:span><text:span text:style-name="T3">If ye forsake the Lord, and serve strange gods, then He will turn and do you hurt, and consume you, after that He hath done you good.” (Joshua 24: 20)</text:span></text:p>
      <text:p text:style-name="P1"><text:span text:style-name="T3"><text:tab/>“. . .For the Lord searcheth all hearts, and understandeth all the imaginations of the thoughts: if thou seek Him, He will be found of thee; but if thou forsake Him, He will cast thee off forever.” <text:s/>(1 Chronicles28: 9)</text:span></text:p>
      <text:p text:style-name="P1"><text:span text:style-name="T3"><text:tab/>“And the destruction of the transgressors and of the sinners shall be together, and they that forsake the Lord shall be consumed.” (Isaiah 1: 28)</text:span></text:p>
      <text:p text:style-name="P1"><text:span text:style-name="T3"><text:tab/></text:span><text:span text:style-name="T6">What a tragedy to suffer in an eternal Hell fire because of a bad or unrighteous </text:span><text:span text:style-name="T5">choice</text:span><text:span text:style-name="T6">!</text:span></text:p>
      <text:p text:style-name="P3"><text:span text:style-name="T6">743<text:tab/><text:tab/><text:tab/><text:tab/><text:tab/><text:tab/><text:tab/><text:tab/><text:tab/> <text:s text:c="4"/>Bob Howton, Deceased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1.3799in" fo:margin-bottom="0.7874in" fo:margin-left="1.1in" fo:margin-right="1.1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7-29T15:01:07.62</meta:creation-date>
    <meta:document-statistic meta:table-count="0" meta:image-count="0" meta:object-count="0" meta:page-count="1" meta:paragraph-count="16" meta:word-count="621" meta:character-count="3407"/>
    <dc:date>2026-07-29T15:48:24.57</dc:date>
    <meta:editing-duration>PT6M55S</meta:editing-duration>
    <meta:editing-cycles>1</meta:editing-cycles>
    <meta:generator>OpenOffice/4.1.14$Win32 OpenOffice.org_project/4114m1$Build-9811</meta:generator>
  </office:meta>
</office:document-meta>
</file>