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fo:font-size="11pt" fo:font-style="normal" fo:font-weight="bold" style:font-size-asian="11pt" style:font-style-asian="normal" style:font-weight-asian="bold" style:font-size-complex="11pt" style:font-style-complex="normal" style:font-weight-complex="bold"/>
    </style:style>
    <style:style style:name="T1" style:family="text">
      <style:text-properties fo:font-weight="bold" style:font-weight-asian="bold" style:font-weight-complex="bold"/>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style="italic" style:text-underline-style="none" fo:font-weight="bold" style:font-style-asian="italic" style:font-weight-asian="bold" style:font-style-complex="italic" style:font-weight-complex="bold"/>
    </style:style>
    <style:style style:name="T4" style:family="text">
      <style:text-properties fo:font-style="italic" style:text-underline-style="none" style:font-style-asian="italic" style:font-style-complex="italic"/>
    </style:style>
    <style:style style:name="T5" style:family="text">
      <style:text-properties fo:font-style="normal" style:font-style-asian="normal" style:font-style-complex="normal"/>
    </style:style>
    <style:style style:name="T6" style:family="text">
      <style:text-properties fo:font-style="normal" style:text-underline-style="solid" style:text-underline-width="auto" style:text-underline-color="font-color" style:font-style-asian="normal" style:font-style-complex="normal"/>
    </style:style>
    <style:style style:name="T7" style:family="text">
      <style:text-properties fo:font-style="normal" style:text-underline-style="none" style:font-style-asian="normal" style:font-style-complex="normal"/>
    </style:style>
    <style:style style:name="T8" style:family="text">
      <style:text-properties style:text-underline-style="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MAY 3, 2026</text:p>
      <text:p text:style-name="P1">HAVE YOU TRULY CONSIDERED?</text:p>
      <text:p text:style-name="P1"/>
      <text:p text:style-name="P2"><text:tab/>If we would truly consider what is said in <text:span text:style-name="T2">Genesis 3:19, </text:span><text:span text:style-name="T5">we would reach one simple conclusion, man came from the dust of the ground. <text:s text:c="3"/></text:span><text:span text:style-name="T2">“. . .for out of it wast thou taken: for dust thou art, and unto dust shalt thou return.” (Genesis 3: 19) <text:s text:c="3"/></text:span><text:span text:style-name="T5">Further, if we would truly consider </text:span><text:span text:style-name="T2">Genesis 2: 21-22, </text:span><text:span text:style-name="T5">we would arrive at another simple conclusion. <text:s/>Woman did not come from the dust of the ground, but from man. <text:s text:c="3"/></text:span><text:span text:style-name="T2">“And the rib which the Lord God had taken from man, made He a woman” (Genesis 2: 22) <text:s text:c="3"/></text:span><text:span text:style-name="T5">Then, if we would truly consider that God had said, </text:span><text:span text:style-name="T2">“It is not good that the man should be alone. . .” <text:s/>(Genesis 2: 18), </text:span><text:span text:style-name="T5">and further, if we'd understand that God's summation of the 'man / woman' relationship is: <text:s/></text:span><text:span text:style-name="T2">“therefore shall a man leave his father and his mother, and shall cleave unto his wife: and they shall be one flesh.” (Genesis 2: 24), </text:span><text:span text:style-name="T5">we would reach an incontrovertible conclusion. <text:s/>God made and woman to be </text:span><text:span text:style-name="T6">together</text:span><text:span text:style-name="T7">, and this includes </text:span><text:span text:style-name="T6">leaving</text:span><text:span text:style-name="T7"> their parents to accomplish such.</text:span></text:p>
      <text:p text:style-name="P2"><text:span text:style-name="T7"><text:tab/>Once man and woman consent to establish a home and begin their life's work together, they obligate themselves to respect and obey God's rules for their home. <text:s/>God has specified that the man is to be spiritual head over the household. <text:s/></text:span><text:span text:style-name="T3">“For the husband is the head of the wife, even as Christ is the head of the Church.” (Eph. 5: 23) <text:s text:c="3"/>“Husbands, love your wives, even as Christ also loved the Church, and gave Himself up for it.” (Eph. 5: 25) <text:s text:c="3"/></text:span><text:span text:style-name="T7">QUESTION: How much should husbands love their wives? <text:s/>The Bible says, essentially, </text:span><text:span text:style-name="T4">“Enough to die for them!” <text:s/></text:span><text:span text:style-name="T7">The passage in </text:span><text:span text:style-name="T3">Ephesians 4: 32</text:span><text:span text:style-name="T7"> adds a kind and gentle, tender touch to this idea, in these words, </text:span><text:span text:style-name="T3">“And be ye kind one to another, tenderhearted, forgiving one another, even as God for Christ's sake hath forgiven you.” </text:span></text:p>
      <text:p text:style-name="P2"><text:span text:style-name="T3"/></text:p>
      <text:p text:style-name="P2"><text:span text:style-name="T3"><text:tab/></text:span><text:span text:style-name="T7">This leaves no room for, nor does it allow any harsh or belittling words when speaking to each other. <text:s/>The </text:span><text:span text:style-name="T4">'Golden Rule' </text:span><text:span text:style-name="T3">(Matthew 7: 12), </text:span><text:span text:style-name="T7">requires that we treat others as we'd like to be treated by them. <text:s/>Unkindness is a tool of the devil, and not a characteristic of Christians. <text:s/>It is not uncommon for the mentally impaired to speak harshly, even to those who attempt to help them, but there is no time or place for critical or unloving words, to those who have pledged before God to be </text:span><text:span text:style-name="T4">'one'</text:span><text:span text:style-name="T7"> with another. <text:s/>Remember! <text:s/>God has said, </text:span><text:span text:style-name="T3">“. . .with what measure ye mete, it shall be measured to you again.” (Matthew 7: 2) <text:s text:c="3"/></text:span><text:span text:style-name="T7">What kind of treatment do your actions indicate for you?</text:span></text:p>
      <text:p text:style-name="P2"><text:span text:style-name="T7"><text:tab/>Have you truly considered the clear teaching of </text:span><text:span text:style-name="T3">1 Timothy 5: 8? <text:s/></text:span><text:span text:style-name="T7">It says, </text:span><text:span text:style-name="T3">“But if any provide not for his own, and especially for those of his own house, he hath denied the faith, and is worse than an infidel.” (1 Tim. 5: 8) <text:s text:c="3"/></text:span><text:span text:style-name="T7">The provision required here is not just meat and potatoes, nor simply a dry bed upon which to sleep, but rather, a loving, respectful relationship, where kindness and consideration are the order of each new day. <text:s/>Brow beating, tongue-lashing, and demeaning words do not emanate from a Christian, nor do they direct themselves toward one who has the right to be loved and respected, and treated with kindness and consideration. <text:s/>Hypocrisy might allow one so minded, to fool some of the populace, some of the time, but rest assured! <text:s/></text:span><text:span text:style-name="T3">“God is not mocked” (Galatians 6: 7)</text:span></text:p>
      <text:p text:style-name="P2"><text:span text:style-name="T3"/></text:p>
      <text:p text:style-name="P2"><text:span text:style-name="T3"><text:tab/></text:span><text:span text:style-name="T7">Do not delude yourself into thinking that just because your unkind words are spoken behind closed doors, you have escaped any penalty for so speaking! <text:s/>God has legislated: <text:s/></text:span><text:span text:style-name="T3">“For by thy words thou shalt be justified, and by thy words thou shalt be condemned.”(Matt. 12: 37) <text:s text:c="3"/></text:span><text:span text:style-name="T4">Be kind!</text:span></text:p>
      <text:p text:style-name="P2"><text:span text:style-name="T4"/></text:p>
      <text:p text:style-name="P3"><text:span text:style-name="T8">730<text:tab/><text:tab/><text:tab/><text:tab/><text:tab/><text:tab/><text:tab/><text:tab/><text:tab/> <text:s text:c="4"/>Bob 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4-28T11:48:13.56</meta:creation-date>
    <dc:date>2026-04-28T20:41:48.88</dc:date>
    <meta:editing-duration>PT8H34M32S</meta:editing-duration>
    <meta:editing-cycles>2</meta:editing-cycles>
    <meta:generator>OpenOffice/4.1.14$Win32 OpenOffice.org_project/4114m1$Build-9811</meta:generator>
    <meta:document-statistic meta:table-count="0" meta:image-count="0" meta:object-count="0" meta:page-count="1" meta:paragraph-count="8" meta:word-count="646" meta:character-count="3609"/>
  </office:meta>
</office:document-meta>
</file>