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center" style:justify-single-word="false"/>
      <style:text-properties fo:font-size="11pt" fo:font-weight="bold" style:font-size-asian="11pt" style:font-weight-asian="bold" style:font-size-complex="11pt" style:font-weight-complex="bold"/>
    </style:style>
    <style:style style:name="P2" style:family="paragraph" style:parent-style-name="Standard">
      <style:paragraph-properties fo:text-align="center" style:justify-single-word="false"/>
      <style:text-properties fo:font-size="11pt" style:text-underline-style="solid" style:text-underline-width="auto" style:text-underline-color="font-color" fo:font-weight="normal" style:font-size-asian="11pt" style:font-weight-asian="normal" style:font-size-complex="11pt" style:font-weight-complex="normal"/>
    </style:style>
    <style:style style:name="P3" style:family="paragraph" style:parent-style-name="Standard">
      <style:paragraph-properties fo:text-align="justify" style:justify-single-word="false"/>
      <style:text-properties fo:font-size="11pt" style:text-underline-style="none" fo:font-weight="normal" style:font-size-asian="11pt" style:font-weight-asian="normal" style:font-size-complex="11pt" style:font-weight-complex="normal"/>
    </style:style>
    <style:style style:name="P4" style:family="paragraph" style:parent-style-name="Standard">
      <style:paragraph-properties fo:text-align="justify" style:justify-single-word="false"/>
      <style:text-properties fo:font-size="11pt" fo:font-style="italic" style:text-underline-style="none" fo:font-weight="bold" style:font-size-asian="11pt" style:font-style-asian="italic" style:font-weight-asian="bold" style:font-size-complex="11pt" style:font-style-complex="italic" style:font-weight-complex="bold"/>
    </style:style>
    <style:style style:name="P5" style:family="paragraph" style:parent-style-name="Standard">
      <style:paragraph-properties fo:text-align="center" style:justify-single-word="false"/>
      <style:text-properties fo:font-size="11pt" fo:font-style="italic" style:text-underline-style="none" fo:font-weight="bold" style:font-size-asian="11pt" style:font-style-asian="italic" style:font-weight-asian="bold" style:font-size-complex="11pt" style:font-style-complex="italic" style:font-weight-complex="bold"/>
    </style:style>
    <style:style style:name="T1" style:family="text">
      <style:text-properties style:text-underline-style="solid" style:text-underline-width="auto" style:text-underline-color="font-color"/>
    </style:style>
    <style:style style:name="T2" style:family="text">
      <style:text-properties fo:font-style="italic" style:font-style-asian="italic" style:font-style-complex="italic"/>
    </style:style>
    <style:style style:name="T3" style:family="text">
      <style:text-properties fo:font-style="italic" fo:font-weight="bold" style:font-style-asian="italic" style:font-weight-asian="bold" style:font-style-complex="italic" style:font-weight-complex="bold"/>
    </style:style>
    <style:style style:name="T4" style:family="text">
      <style:text-properties fo:font-style="normal" style:font-style-asian="normal" style:font-style-complex="normal"/>
    </style:style>
    <style:style style:name="T5" style:family="text">
      <style:text-properties fo:font-style="normal" fo:font-weight="normal" style:font-style-asian="normal" style:font-weight-asian="normal" style:font-style-complex="normal" style:font-weight-complex="normal"/>
    </style:style>
    <style:style style:name="T6" style:family="text">
      <style:text-properties fo:font-style="normal" style:text-underline-style="solid" style:text-underline-width="auto" style:text-underline-color="font-color" fo:font-weight="normal" style:font-style-asian="normal" style:font-weight-asian="normal" style:font-style-complex="normal" style:font-weight-complex="normal"/>
    </style:style>
    <style:style style:name="T7" style:family="text">
      <style:text-properties fo:font-style="normal" style:text-underline-style="solid" style:text-underline-width="auto" style:text-underline-color="font-color" style:font-style-asian="normal" style:font-style-complex="normal"/>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WEEK OF FEBRUARY 15, 2026</text:p>
      <text:p text:style-name="P1">HOPE</text:p>
      <text:p text:style-name="P1"/>
      <text:p text:style-name="P3">The <text:span text:style-name="T1">Layman's Bible Encyclopedia </text:span>defines the word “Hope” as: <text:span text:style-name="T2">Desire with expectation of obtaining what is desired, or belief that it is obtainable. <text:s/>In the New Testament, Christian hope is almost always connected with the return of Jesus Christ at the end of the age, and resurrection of the dead. <text:s/>This hope is </text:span><text:span text:style-name="T3">“An anchor of the soul, both sure and steadfast.” (Hebrews 6: 19). <text:s/></text:span><text:span text:style-name="T2">This hope enables the faithful Christian to better bear his burden and infuses him with strength when he is weak and worn. <text:s/></text:span><text:span text:style-name="T4">Look at some of the many Bible references to “Hope” as depicted in the following verses.</text:span></text:p>
      <text:p text:style-name="P3"><text:span text:style-name="T4"/></text:p>
      <text:p text:style-name="P2"><text:span text:style-name="T4">Exhortations to Hope</text:span></text:p>
      <text:p text:style-name="P4">“Be of good courage, and He shall strengthen your heart, all ye that hope in the Lord.” (Psalm 31: 24) <text:s text:c="3"/>“The hope of the righteous shall be gladness: but the expectation of the wicked shall perish.” (Proverbs 10: 28) <text:s text:c="3"/>“Now the God of hope fill you with all joy and peace in believing, that ye may abound in hope, through the power of the Holy Ghost.” (Romans 15: 13) <text:s text:c="3"/>“Now our Lord Jesus Christ Himself, and God, even our Father, which hath loved us, and hath given us everlasting consolation and good hope through grace, comfort your hearts, and stablish you in every good word and work.” (2 Thessalonians 2: 16-17)</text:p>
      <text:p text:style-name="P5"><text:span text:style-name="T6">Prerequisites to Hope</text:span></text:p>
      <text:p text:style-name="P4"><text:span text:style-name="T5">Let those who hope in God be reminded that we are reconciled in that hope “In God” through obedience to the Gospel, with steadfast adherence to the principles of righteousness found therein. <text:s/></text:span>“And you, that were sometimes alienated and enemies in your mind by wicked works, yet now hath He reconciled in the body of His flesh through death, to present you holy and unblameable and unreproveable in His sight: If ye continue in the Faith grounded and settled and be not moved away from the hope of the Gospel. . .” (Colossians 1: 21-23) <text:s/><text:span text:style-name="T5">Readers should note that the stated blessing is </text:span><text:span text:style-name="T6">conditional</text:span><text:span text:style-name="T5">! <text:s/>Observe the word </text:span><text:span text:style-name="T4">“</text:span><text:span text:style-name="T7">IF</text:span><text:span text:style-name="T4">” </text:span><text:span text:style-name="T5">in the last sentence! <text:s/>Our hope is in the Gospel! <text:s/>It stands to reason that those who refuse the Gospel will not receive the blessings residing within it!</text:span></text:p>
      <text:p text:style-name="P5"><text:span text:style-name="T6">Expected Effects of Hope</text:span></text:p>
      <text:p text:style-name="P4">“And hope maketh not ashamed; because the love of God is shed abroad in our hearts by the Holy Ghost which is given to us.” (Romans 5: 5) <text:s text:c="3"/>“For we are saved by hope: but hope that is seen is not hope: for what a man seeth, why doth he yet hope for? <text:s/>But if we hope for that we see not, then do we with patience wait for it.” <text:s/>(Romans 8: 24) <text:s text:c="3"/>“In hope of eternal life, which God that cannot lie, promised before the world began.” (Titus 1: 2) <text:s text:c="3"/>“Blessed be the God and Father of our Lord Jesus Christ, which according to His abundant mercy hath begotten us again unto a lively hope, by the resurrection of Jesus Christ from the dead.” (1 Peter 1: 3)</text:p>
      <text:p text:style-name="P4"/>
      <text:p text:style-name="P4"><text:span text:style-name="T5">The story is told of a man whose son was badly mangled in an automobile wreck. <text:s/>The man tearfully asked the doctor, “Is there any hope?” <text:s/>The doctor answered, “As long as there is life, there is hope.” <text:s/>Two days went by. <text:s/>The man asked again, “Is there any hope?” <text:s/>The answer was, “Not as much as could be hoped for.” <text:s/>Three harrowing days passed and the man asked again, “Is there any hope?” <text:s/>The doctor answered with tears in his eyes, “No! There's no hope.” <text:s/>The man later told loved ones that he never felt any concern for hope until the doctor told him that there was no hope left. <text:s/>Many are they who waste away the day of grace, and end up with no hope. <text:s/>What a foolish tragedy!</text:span> <text:s/></text:p>
      <text:p text:style-name="P4"><text:span text:style-name="T4">720<text:tab/><text:tab/><text:tab/><text:tab/><text:tab/><text:tab/><text:tab/><text:tab/><text:tab/> <text:s text:c="4"/>Bob Howton, Deceased</text:span> <text: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1.3799in" fo:margin-bottom="0.7874in" fo:margin-left="1.1in" fo:margin-right="1.1in" style:writing-mode="lr-tb"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6-02-09T16:16:55.14</meta:creation-date>
    <meta:document-statistic meta:table-count="0" meta:image-count="0" meta:object-count="0" meta:page-count="1" meta:paragraph-count="11" meta:word-count="632" meta:character-count="3460"/>
    <dc:date>2026-02-09T16:58:11.89</dc:date>
    <meta:editing-duration>PT9M26S</meta:editing-duration>
    <meta:editing-cycles>1</meta:editing-cycles>
    <meta:generator>OpenOffice/4.1.14$Win32 OpenOffice.org_project/4114m1$Build-9811</meta:generator>
  </office:meta>
</office:document-meta>
</file>