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2" style:family="paragraph" style:parent-style-name="Standard">
      <style:paragraph-properties fo:text-align="justify" style:justify-single-word="false"/>
      <style:text-properties fo:font-size="11pt" fo:font-weight="bold" style:font-size-asian="11pt" style:font-weight-asian="bold" style:font-size-complex="11pt" style:font-weight-complex="bold"/>
    </style:style>
    <style:style style:name="T1" style:family="text">
      <style:text-properties fo:font-weight="normal" style:font-weight-asian="normal" style:font-weight-complex="normal"/>
    </style:style>
    <style:style style:name="T2" style:family="text">
      <style:text-properties fo:font-weight="bold" style:font-weight-asian="bold" style:font-weight-complex="bold"/>
    </style:style>
    <style:style style:name="T3" style:family="text">
      <style:text-properties fo:font-style="italic" style:font-style-asian="italic" style:font-style-complex="italic"/>
    </style:style>
    <style:style style:name="T4" style:family="text">
      <style:text-properties fo:font-style="normal" style:font-style-asian="normal" style:font-style-complex="normal"/>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style="normal" style:text-underline-style="solid" style:text-underline-width="auto" style:text-underline-color="font-color" fo:font-weight="normal" style:font-style-asian="normal" style:font-weight-asian="normal" style:font-style-complex="normal" style:font-weight-complex="normal"/>
    </style:style>
    <style:style style:name="T7" style:family="text">
      <style:text-properties fo:font-style="normal" style:text-underline-style="none" fo:font-weight="normal" style:font-style-asian="normal" style:font-weight-asian="normal" style:font-style-complex="normal" style:font-weight-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EEK OF FEBRUARY 22, 2026</text:p>
      <text:p text:style-name="P1">HOW'S YOUR BATTERY?</text:p>
      <text:p text:style-name="P1"/>
      <text:p text:style-name="P2"><text:tab/><text:span text:style-name="T1">One of life's great outings for many folks, is a day at the old fishing hole. <text:s/>Some folks get up at the crack of dawn, and spend hours drowning minnows, casting grotesque looking lures, or just dropping a line overboard and waiting for the unwitting fish to snag himself on the tackle which is offered. <text:s/>Different strokes for different folks, was never more 'apropos' than for fishers. <text:s/>Give them a day off, and set them upon a fancy bass boat, and you've got a happy man. <text:s/>It doesn't matter that he loses hours of sleep, wastes bundles of money, and disregards multiple chores which need attention. <text:s/>He's got to go fishing! <text:s/>It's strange how the elusive idea of catching a fish can rattle a man's brain!</text:span></text:p>
      <text:p text:style-name="P2"><text:span text:style-name="T1"><text:tab/>Those who own big, fancy bass boats can attest to the fact that 'looks ain't everything'. <text:s/>The tanks have to be filled with gasoline, and the batteries have to be fully charged, and if everything else is okay, but these two things are not, one might not have a wonderful day of fishing, but rather, a frustrating day of disappointment and expense! <text:s/>There's more to it than meets the eyes!</text:span></text:p>
      <text:p text:style-name="P2"><text:span text:style-name="T1"/></text:p>
      <text:p text:style-name="P2"><text:span text:style-name="T1"><text:tab/>Now, to the point of this article: <text:s/>Allow the bass boat to represent a Christian. <text:s/>Just because the bass boat looks great doesn't put any fish on the table. <text:s/>Just so, one who simply calls himself a Christian, but who does nothing to “show” himself different from the world, will be a disgrace and a reproach to the Body of Christ. <text:s/>He may look good, and talk a great game, but if he does nothing else in a positive way for the cause of Christ, he's like a fisherman in a bass boat with a dead battery! <text:s/>He's got major problems! <text:s/>He may have just enough 'spark' in his spiritual battery to drag himself to some of the Church services, but his 'battery' is never fully charged, so he is only half-hearted at best. <text:s/>We all know what a fisherman does with a dead battery! <text:s/>He casts it into the trash. <text:s/>The Christian who ends up at the Judgment, having been only a nominal Christian at best, will shudder to hear the Master say to him, </text:span><text:span text:style-name="T3">“Depart, I know ye not”.</text:span></text:p>
      <text:p text:style-name="P2"><text:span text:style-name="T5"><text:tab/>While it is dreadfully distasteful to be 'up the creek with a dead battery', it is infinitely and eternally worse to be arrayed before the throne of God in Judgment, and </text:span><text:span text:style-name="T6">know</text:span><text:span text:style-name="T7"> that one's life has been filled only with a spurt here and a spark there, and </text:span><text:span text:style-name="T6">never</text:span><text:span text:style-name="T7"> a full charge of energy to serve the Master, or to thwart the wiles of the Devil. <text:s/>What should one do then? <text:s/>One should determine to correct the failure</text:span><text:span text:style-name="T1"> in his life, and strive to keep his spiritual battery fully charged at all times. <text:s/></text:span><text:span text:style-name="T3">“Watch and pray that ye enter not into temptation: the spirit indeed is willing, but the flesh is weak.” (Matt. 26: 41)</text:span></text:p>
      <text:p text:style-name="P2"><text:span text:style-name="T3"/></text:p>
      <text:p text:style-name="P2"><text:span text:style-name="T3"><text:tab/>“Wherefore gird up the loins of your mind, be sober, and hope to the end for the grace that is to be brought unto you at the revelation of Jesus Christ; As obedient children, not fashioning yourselves according to the former lusts in your ignorance: But as He which called you is holy, so be ye holy in all manner of conversations.” (1 Peter 1: 13-15)</text:span></text:p>
      <text:p text:style-name="P2"><text:span text:style-name="T3"><text:tab/></text:span><text:span text:style-name="T5">Most men, and some women, are aware that even a tournament grade bass boat battery will not function properly, for any length of time, if left alone and not maintained as required by the manufacturer. <text:s/>By the same token, a Christian will not remain strong and viable if he is negligent in his duty to God, and does nothing to keep himself charged and working in the Kingdom. <text:s/>One's Christianity will most assuredly degenerate to such a level that he is nothing more than a dead battery if he maintains it in a slipshod and unconcerned way. <text:s/>Let us be </text:span><text:span text:style-name="T3">“careful to maintain good works” (Titus 3: 8),</text:span><text:span text:style-name="T5"> so that we may never end up in God's disfavor and be labeled a “dead battery”.</text:span></text:p>
      <text:p text:style-name="P2"><text:span text:style-name="T5"/></text:p>
      <text:p text:style-name="P2"><text:span text:style-name="T4">721<text:tab/><text:tab/><text:tab/><text:tab/><text:tab/><text:tab/><text:tab/><text:tab/><text:tab/>Bob Howton, Deceased</text:span></text:p>
      <text:p text:style-name="P2"><text:span text:style-name="T1"><text:tab/></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1.3799in" fo:margin-bottom="0.7874in" fo:margin-left="1.1in" fo:margin-right="1.1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2-18T07:06:46.80</meta:creation-date>
    <meta:document-statistic meta:table-count="0" meta:image-count="0" meta:object-count="0" meta:page-count="1" meta:paragraph-count="10" meta:word-count="694" meta:character-count="3771"/>
    <dc:date>2026-02-18T07:50:28.02</dc:date>
    <meta:editing-duration>PT8M30S</meta:editing-duration>
    <meta:editing-cycles>1</meta:editing-cycles>
    <meta:generator>OpenOffice/4.1.14$Win32 OpenOffice.org_project/4114m1$Build-9811</meta:generator>
  </office:meta>
</office:document-meta>
</file>