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style="italic" fo:font-weight="bold" style:font-size-asian="11pt" style:font-style-asian="italic" style:font-weight-asian="bold" style:font-size-complex="11pt" style:font-style-complex="italic" style:font-weight-complex="bold"/>
    </style:style>
    <style:style style:name="T1" style:family="text">
      <style:text-properties fo:font-style="normal" style:font-style-asian="normal" style:font-style-complex="normal"/>
    </style:style>
    <style:style style:name="T2" style:family="text">
      <style:text-properties fo:font-style="normal" fo:font-weight="normal" style:font-style-asian="normal" style:font-weight-asian="normal"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FEBRUARY 1, 2026</text:p>
      <text:p text:style-name="P1">I CANNOT IMAGINE</text:p>
      <text:p text:style-name="P1"/>
      <text:p text:style-name="P2"><text:tab/>“But as it is written, eye hath not seen, nor ear heard, neither have entered into the heart of man, the things which God hath prepared for them that love Him” (1 Corinthians 2: 9) <text:s text:c="3"/><text:span text:style-name="T2">The Bible is man's only reliable source of information concerning his origin, his duty, and his responsibility to God Who gave him life. <text:s/>This same God defines man's ultimate existence after life on earth has ended. <text:s/>Believers are quick to understand that the order and beauty of God's creation reflect the handiwork and excellency of God. <text:s/></text:span>“The Heavens declare the glory of God; and the firmament showeth His handiwork.” (Psalm 19: 1) <text:s text:c="3"/><text:span text:style-name="T2">I cannot imagine anyone with a rational mind who would make the statement, “There is no God”. <text:s/>In fact, the Master, Himself, has defined all who would so speak, with His assessment of them in the words, </text:span>“The fool hath said in his heart there is no God.” (Psalm 14: 1) <text:s text:c="2"/><text:span text:style-name="T2">I cannot imagine anyone so devoid of judgment as to be labeled by God as a “fool”.</text:span></text:p>
      <text:p text:style-name="P2"><text:span text:style-name="T2"/></text:p>
      <text:p text:style-name="P2"><text:span text:style-name="T2"><text:tab/>I cannot imagine going through this life's trials and triumphs with no belief in God, nor any reliance upon help from Him, Who understands us top to bottom, and inside out, <text:s/>without the comfort and assurance of such passages as, </text:span>“God is our refuge and strength, a very present help in trouble.” (Psalm 46: 1) <text:s text:c="3"/><text:span text:style-name="T2">I cannot imagine facing the trials of daily life. <text:s/>Without God, we have no hope.</text:span></text:p>
      <text:p text:style-name="P2"><text:span text:style-name="T2"/></text:p>
      <text:p text:style-name="P2"><text:span text:style-name="T2"><text:tab/>When we look about and observe so many who once walked in righteousness, and realize that they have now apparently closed one eye, and shut one ear, and have bolted the door of their heart, so that they are not confronted with any message from Eternal God, I cannot imagine facing life in such fashion. <text:s/>I do not understand how they can go to bed at night and try to go to sleep. <text:s/>I cannot imagine them rising on the next morning, to venture out into the streets, where unbelievers work their devilish schemes, and where the hearts of multitudes are set mainly upon mischief only throughout the day.</text:span></text:p>
      <text:p text:style-name="P2"><text:span text:style-name="T2"/></text:p>
      <text:p text:style-name="P2"><text:span text:style-name="T2"><text:tab/>I cannot imagine thinking that the beautiful things which we see every day, are the best that we can ever hope for. <text:s/>In fact, the passage cited above </text:span>(1 Cor 2: 9),<text:span text:style-name="T2"> clearly indicates that God has already prepared, and set in place for those who love Him, things which are beyond our wildest imaginations. <text:s/>Our eyes have feasted upon glorious vistas here. <text:s/>We have witnessed beauty beyond description, and our ears have enjoyed the sounds of nature which are every where. <text:s/>Think of the grandeur of large cities, the lovely rolling plains of the lower lands, and the majestic mountain peaks which flow in ceaseless beauty down through the magical stretches of fields and streams. <text:s/>Our eyes have seen these! <text:s/>Our ears have heard the song bird's thrill, and we have driven along beside great waters. <text:s/>We have already been blessed with all of this, and our hearts have been filled with wonder and amazement, and great appreciation. <text:s/>I cannot imagine anyone attributing any of this to chance!</text:span></text:p>
      <text:p text:style-name="P2"><text:span text:style-name="T2"/></text:p>
      <text:p text:style-name="P2"><text:span text:style-name="T2"><text:tab/>Before the resurrection and Judgment, there is another appointment which obtains to all men. <text:s/></text:span>“As it is appointed unto men once to die, but after this the judgment.” <text:s/>(Hebrews 9: 27) <text:s/><text:span text:style-name="T2">I cannot imagine a man living without God, and I certainly cannot imagine anyone dying without God. <text:s/>And yet! <text:s/>Multitudes turn their backs upon the only hope that anyone has for deliverance from the penalty of sin. <text:s/>That is similar to a drowning man refusing to take hold of a life preserver which was offered to him. <text:s/>However, such drowning is but for a moment, while punishment for refusing God is forever! <text:s/>I cannot imagine!!!</text:span></text:p>
      <text:p text:style-name="P2"><text:span text:style-name="T2"/></text:p>
      <text:p text:style-name="P2"><text:span text:style-name="T1">718<text:tab/><text:tab/><text:tab/><text:tab/><text:tab/><text:tab/><text:tab/><text:tab/><text:tab/> <text:s text:c="4"/>Bob Howton, Deceased</text:span></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1-27T12:36:22.96</meta:creation-date>
    <meta:document-statistic meta:table-count="0" meta:image-count="0" meta:object-count="0" meta:page-count="1" meta:paragraph-count="8" meta:word-count="641" meta:character-count="3646"/>
    <dc:date>2026-01-27T13:30:00.19</dc:date>
    <meta:editing-duration>PT3M23S</meta:editing-duration>
    <meta:editing-cycles>1</meta:editing-cycles>
    <meta:generator>OpenOffice/4.1.14$Win32 OpenOffice.org_project/4114m1$Build-9811</meta:generator>
  </office:meta>
</office:document-meta>
</file>