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weight-asian="bold" style:font-style-complex="italic" style:font-weight-complex="bold"/>
    </style:style>
    <style:style style:name="T3" style:family="text">
      <style:text-properties fo:font-style="italic" style:text-underline-style="none" fo:font-weight="bold" style:font-style-asian="italic" style:font-weight-asian="bold" style:font-style-complex="italic" style:font-weight-complex="bold"/>
    </style:style>
    <style:style style:name="T4" style:family="text">
      <style:text-properties fo:font-style="normal" style:font-style-asian="normal" style:font-style-complex="normal"/>
    </style:style>
    <style:style style:name="T5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6" style:family="text">
      <style:text-properties fo:font-style="normal" style:text-underline-style="none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WEEK OF APRIL 26, 2026</text:p>
      <text:p text:style-name="P1">I MIS-SPOKE</text:p>
      <text:p text:style-name="P1"/>
      <text:p text:style-name="P3"><text:tab/>Anyone who has read a newspaper, or who has turned a TV set on in the last few days is surely aware of some 'new' terminology which is being used in the English language by some. <text:s/>Recently Senator Hillary Clinton vainly tried to back out of a 'jam' she had gotten herself into with her tongue. <text:s/>She had stated that upon arrival in Iraq, she had come under hostile gunfire, and was therefore “in harm's way”. <text:s/>This statement was shown to be false, when official video tapes showed that she was neither “in harm's way”, nor was she anywhere around enemy gunfire. <text:s/>Her lame and pitiful explanation of the false statement was, “I mis-spoke”.</text:p>
      <text:p text:style-name="P3"><text:tab/>Bible students are sure to remember a man and his wife, named Ananias and Sapphira. <text:s/>These two individuals conspired to <text:span text:style-name="T2">“. . .lie to the Holy Ghost, and to keep back part of the price of the land.” <text:s/>(Acts 5: 3) <text:s text:c="3"/></text:span><text:span text:style-name="T4">A quick study of succeeding verses, up through verse 10, will disclose that God dealt quickly, positively, and most severely with their “mis-speaking”. <text:s/>In fact, the Holy Bible doesn't use any watered down language to identify, or try to ameliorate their wrong doing. <text:s/>Peter said, (in essence) “You have lied.” </text:span><text:span text:style-name="T2">(Acts 5: 3).</text:span><text:span text:style-name="T4"> <text:s/>The result was frightening and final! <text:s/>They both died!</text:span></text:p>
      <text:p text:style-name="P3"><text:span text:style-name="T4"><text:tab/>If this seems a bit 'much' for their “mis-speaking”, just remember that God had directed in the long ago, that mankind should not “mis-speak”. <text:s/></text:span><text:span text:style-name="T2">“Thou shalt not bear false witness against thy neighbor.” (Exodus 20: 16). <text:s/></text:span><text:span text:style-name="T4">This means in plowboy language, “You better not lie!” <text:s/>If someone wishes to call such “mis-speaking”, then the Word of God would say, </text:span><text:span text:style-name="T1">“Thou shalt not mis-speak.”</text:span><text:span text:style-name="T2"> <text:s/></text:span><text:span text:style-name="T4">The Apostle John cataloged a broad range of sins which will result in one's being banished into Hell fire, as he spoke in the </text:span><text:span text:style-name="T2">Revelation</text:span><text:span text:style-name="T4"> discourse, </text:span><text:span text:style-name="T2">“. . .and all liars shall have their part in the lake which burneth with fire and brimstone: which is the second death.” (Revelation 21: 8). <text:s/></text:span><text:span text:style-name="T4">If we should dare to restate this, and put it in a more 'politically correct' format, we'd use Senator Clinton's words and it would then read, </text:span><text:span text:style-name="T1">“. . .and all who mis-speak shall have their part in the lake which burneth with fire and brimstone”</text:span></text:p>
      <text:p text:style-name="P3"><text:span text:style-name="T1"/></text:p>
      <text:p text:style-name="P3"><text:span text:style-name="T1"><text:tab/></text:span><text:span text:style-name="T4">If we should really embrace honesty to the extent that we openly admit, “mis-speaking” is the same as lying, we will not be guilty of trying to 'mask' false ideas or words, by using less aggressive terminology when we speak of such. <text:s/>The great Apostle Paul spoke to his beloved Titus about the kind of speech he should use in every place and under all circumstances. <text:s/></text:span><text:span text:style-name="T2">“In all things shewing thyself a pattern of good works: in doctrine shewing uncorruptness, gravity, sincerity, sound speech, that cannot be condemned. . . “ (Titus 2: 7-8) <text:s text:c="3"/></text:span><text:span text:style-name="T4">As far as speech is concerned, Paul here told Titus, <text:s/></text:span><text:span text:style-name="T1">“Be careful that you don't mis-speak.” <text:s/></text:span><text:span text:style-name="T4"><text:s/>Speech which is </text:span><text:span text:style-name="T5">uncorrupt</text:span><text:span text:style-name="T6">, </text:span><text:span text:style-name="T5">grave</text:span><text:span text:style-name="T6">, </text:span><text:span text:style-name="T5">sincere</text:span><text:span text:style-name="T6">, and </text:span><text:span text:style-name="T5">sound</text:span><text:span text:style-name="T6">, to the end that it will show God's will in a man's life, will not allow “mis-speaking”! <text:s/>Does God's Word say anything specific about how one should speak? <text:s/>Indeed, it does! <text:s text:c="2"/></text:span><text:span text:style-name="T3">“If any man speak, let him speak as the oracles of God. . .” (1 Peter 4: 11) <text:s/></text:span><text:span text:style-name="T6">Well, someone might ask, “How does God speak?” <text:s text:c="2"/>John speaks expressly to this! <text:s/></text:span><text:span text:style-name="T3">“Sanctify them through Thy Truth: Thy Word is truth.” (John 17: 17) <text:s/></text:span><text:span text:style-name="T6">When God speaks, He speaks </text:span><text:span text:style-name="T5">truth</text:span><text:span text:style-name="T6">! <text:s/>Man who speaks </text:span><text:span text:style-name="T3">“as the oracles of God”, <text:s/></text:span><text:span text:style-name="T6">will be speaking only “Truth”.</text:span></text:p>
      <text:p text:style-name="P3"><text:span text:style-name="T6"><text:tab/>My father once set a task for me to do, and later that day he asked about its' completion. <text:s/>I mis-spoke” about it, and when Dad learned that, he grabbed his belt, and you can count on it! <text:s/>He never once “mis-whacked” with that belt, and neither will God Almighty! <text:s/>Don't “mis-speak”!</text:span></text:p>
      <text:p text:style-name="P2"><text:span text:style-name="T6">729<text:tab/><text:tab/><text:tab/><text:tab/><text:tab/><text:tab/><text:tab/><text:tab/><text:tab/> <text:s text:c="6"/>Bob Howton, Deceased</text:span>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1.3799in" fo:margin-bottom="0.7874in" fo:margin-left="1.1in" fo:margin-right="1.1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4-20T13:04:27.37</meta:creation-date>
    <meta:document-statistic meta:table-count="0" meta:image-count="0" meta:object-count="0" meta:page-count="1" meta:paragraph-count="8" meta:word-count="651" meta:character-count="3707"/>
    <dc:date>2026-04-20T14:13:58.98</dc:date>
    <meta:editing-duration>PT5M51S</meta:editing-duration>
    <meta:editing-cycles>1</meta:editing-cycles>
    <meta:generator>OpenOffice/4.1.14$Win32 OpenOffice.org_project/4114m1$Build-9811</meta:generator>
  </office:meta>
</office:document-meta>
</file>