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center" style:justify-single-word="false"/>
      <style:text-properties fo:font-size="11pt" fo:font-style="italic" fo:font-weight="bold" style:font-size-asian="11pt" style:font-style-asian="italic" style:font-weight-asian="bold" style:font-size-complex="11pt" style:font-style-complex="italic" style:font-weight-complex="bold"/>
    </style:style>
    <style:style style:name="P3" style:family="paragraph" style:parent-style-name="Standard">
      <style:paragraph-properties fo:text-align="justify" style:justify-single-word="false"/>
      <style:text-properties fo:font-size="11pt" fo:font-style="italic" fo:font-weight="bold" style:font-size-asian="11pt" style:font-style-asian="italic" style:font-weight-asian="bold" style:font-size-complex="11pt" style:font-style-complex="italic" style:font-weight-complex="bold"/>
    </style:style>
    <style:style style:name="P4" style:family="paragraph" style:parent-style-name="Standard">
      <style:paragraph-properties fo:text-align="justify" style:justify-single-word="false"/>
      <style:text-properties fo:font-size="11pt" fo:font-style="normal" fo:font-weight="bold" style:font-size-asian="11pt" style:font-style-asian="normal" style:font-weight-asian="bold" style:font-size-complex="11pt" style:font-style-complex="normal" style:font-weight-complex="bold"/>
    </style:style>
    <style:style style:name="T1" style:family="text">
      <style:text-properties fo:font-style="normal" fo:font-weight="normal" style:font-style-asian="normal" style:font-weight-asian="normal" style:font-style-complex="normal" style:font-weight-complex="normal"/>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MARCH 22, 2026</text:p>
      <text:p text:style-name="P1">MAN AND TROUBLE</text:p>
      <text:p text:style-name="P1"/>
      <text:p text:style-name="P2">“Man that is born of woman is of few days, and full of trouble.” (Job 14: 1)</text:p>
      <text:p text:style-name="P2"/>
      <text:p text:style-name="P3"><text:tab/>“Fret not thyself because of evildoers, neither be thou envious against the workers of iniquity. <text:s/>For they shall soon be cut down like the grass, and wither as the green herb. <text:s/>Trust in the Lord, and do good; so shalt thou dwell in the lands, and verily thou shalt be fed.” (Psalm 37: 1)</text:p>
      <text:p text:style-name="P3"><text:tab/>“. . .All flesh is grass, and all the goodness thereof is as the flower of the field: The grass withereth, the flower fadeth: because the Spirit of the Lord bloweth upon it: surely the people is grass. <text:s/>The grass withereth, the flower fadeth: but the Word of our God shall stand forever. (Isaiah 40: 6-8)</text:p>
      <text:p text:style-name="P3"><text:tab/>“For all flesh is as grass, and all the glory of man as the flower of grass. <text:s/>The grass withereth, and the flower thereof falleth away. <text:s/>But the Word of the Lord endureth forever.” (1 Peter 1: 24-25)</text:p>
      <text:p text:style-name="P3"/>
      <text:p text:style-name="P3"><text:tab/><text:span text:style-name="T1">One of the most noble and heart warming passages in all of the Bible is that where the Lord appeared unto Solomon. <text:s/></text:span>“In Gibeon the Lord appeared unto Solomon <text:s/>in a dream by night: and God said, Ask what shall I give thee. <text:s/>And Solomon said, Thou hast shewed unto thy servant David my father great mercy, according as he walked before Thee in truth, and in righteousness, and in uprightness of heart with Thee; and Thou hast kept for him this great kindness, and Thou hast given him a son to sit on his throne, as it is this day. <text:s/>And now, O Lord my God, Thou hast made thy servant king instead of my father David; and I am but a little child: I know not how to go out or come in. <text:s/>And Thy servant is in the midst of Thy people which Thou hast chosen, a great people, that cannot be numbered nor counted for multitude. <text:s/>Give therefore Thy servant an understanding heart to judge Thy people, that I may discern between good and bad: for who is able to judge this Thy so great a people? (1 Kings 3: 5-9)</text:p>
      <text:p text:style-name="P3"><text:tab/><text:span text:style-name="T1">In the following verses of this chapter God manifests His pleasure in Solomon's simple request, and shows the abundance of His great pleasure and blessings toward him. <text:s/>He was blessed at every turn of the way, as long as he served the Lord God with a faithful heart. <text:s/>His flocks and herds were increased in great numbers, and his Kingdom flourished beyond imagination, to the point that he constructed a magnificent temple to the glory of <text:s/>God. <text:s/>His fame went abroad, and the Queen of Sheba made a trip to see first hand, if all the things she had heard were true. <text:s/>After surveying the whole situation, she made the following comment about what she saw: <text:s/></text:span>“. . .It was a true report that I heard in mine own land of thy acts and of thy wisdom. <text:s/>Howbeit I believed not the words, until I came, and mine eyes had seen it: and behold, the half was not told me: Thy wisdom and prosperity exceedeth the fame which I heard.” <text:s/>(1 Kings 10: 6-7)</text:p>
      <text:p text:style-name="P3"/>
      <text:p text:style-name="P3"><text:tab/><text:span text:style-name="T1">Alas! <text:s/>It was not too long before this greatly blessed man allowed his idolatrous wives to turn his heart away from faithfulness to Almighty God. <text:s/>What was God's reaction? <text:s text:c="2"/></text:span>“. . . thou hast not kept My covenant and My statutes, which I have commanded thee, I will surely rend the kingdom from thee, and will give it to thy servant.” (1 Kings 11: 11) <text:s text:c="3"/><text:span text:style-name="T1">What lesson is there for us to learn today? <text:s/>It's quite simple! <text:s/>Look at what happened to Solomon! <text:s/>Are we better than he? <text:s/></text:span>“For it had been better for them not to have known the way of righteousness, than, after they have known it to turn from the holy commandment delivered unto them. (2 Peter 2: 21) <text:s text:c="2"/>“These shall go away into everlasting punishment: but the righteous into life eternal.” (Matthew 25: 46)</text:p>
      <text:p text:style-name="P4">724<text:tab/><text:tab/><text:tab/><text:tab/><text:tab/><text:tab/><text:tab/><text:tab/><text:tab/> <text:s text:c="6"/>Bob Howton, Deceased</text:p>
      <text:p text:style-name="P3"><text:tab/></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3-17T14:20:13.92</meta:creation-date>
    <meta:document-statistic meta:table-count="0" meta:image-count="0" meta:object-count="0" meta:page-count="1" meta:paragraph-count="11" meta:word-count="685" meta:character-count="3648"/>
    <dc:date>2026-03-17T15:04:13.53</dc:date>
    <meta:editing-duration>PT13M49S</meta:editing-duration>
    <meta:editing-cycles>1</meta:editing-cycles>
    <meta:generator>OpenOffice/4.1.14$Win32 OpenOffice.org_project/4114m1$Build-9811</meta:generator>
  </office:meta>
</office:document-meta>
</file>