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fo:font-size="11pt" fo:font-weight="bold" style:font-size-asian="11pt" style:font-weight-asian="bold" style:font-size-complex="11pt" style:font-weight-complex="bold"/>
    </style:style>
    <style:style style:name="P3" style:family="paragraph" style:parent-style-name="Standard">
      <style:paragraph-properties fo:text-align="justify" style:justify-single-word="false"/>
      <style:text-properties fo:font-size="11pt" fo:font-style="italic" fo:font-weight="bold" style:font-size-asian="11pt" style:font-style-asian="italic" style:font-weight-asian="bold" style:font-size-complex="11pt" style:font-style-complex="italic" style:font-weight-complex="bold"/>
    </style:style>
    <style:style style:name="P4" style:family="paragraph" style:parent-style-name="Standard">
      <style:paragraph-properties fo:text-align="justify" style:justify-single-word="false"/>
      <style:text-properties fo:font-size="11pt" fo:font-style="normal" style:text-underline-style="none" fo:font-weight="normal" style:font-size-asian="11pt" style:font-style-asian="normal" style:font-weight-asian="normal" style:font-size-complex="11pt" style:font-style-complex="normal" style:font-weight-complex="normal"/>
    </style:style>
    <style:style style:name="P5" style:family="paragraph" style:parent-style-name="Standard">
      <style:paragraph-properties fo:text-align="justify" style:justify-single-word="false"/>
      <style:text-properties fo:font-size="11pt" fo:font-style="normal" style:text-underline-style="none" fo:font-weight="bold" style:font-size-asian="11pt" style:font-style-asian="normal" style:font-weight-asian="bold" style:font-size-complex="11pt" style:font-style-complex="normal" style:font-weight-complex="bold"/>
    </style:style>
    <style:style style:name="P6"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7" style:family="paragraph" style:parent-style-name="Standard">
      <style:paragraph-properties fo:text-align="justify" style:justify-single-word="false"/>
      <style:text-properties fo:font-size="11pt" fo:font-weight="bold" style:font-size-asian="11pt" style:font-weight-asian="bold" style:font-size-complex="11pt" style:font-weight-complex="bold"/>
    </style:style>
    <style:style style:name="P8" style:family="paragraph" style:parent-style-name="Standard">
      <style:paragraph-properties fo:text-align="justify" style:justify-single-word="false"/>
      <style:text-properties fo:font-size="11pt" fo:font-style="italic" fo:font-weight="bold" style:font-size-asian="11pt" style:font-style-asian="italic" style:font-weight-asian="bold" style:font-size-complex="11pt" style:font-style-complex="italic" style:font-weight-complex="bold"/>
    </style:style>
    <style:style style:name="T1" style:family="text">
      <style:text-properties style:text-underline-style="solid" style:text-underline-width="auto" style:text-underline-color="font-color" fo:font-weight="normal" style:font-weight-asian="normal" style:font-weight-complex="normal"/>
    </style:style>
    <style:style style:name="T2" style:family="text">
      <style:text-properties style:text-underline-style="none"/>
    </style:style>
    <style:style style:name="T3" style:family="text">
      <style:text-properties style:text-underline-style="none" fo:font-weight="normal" style:font-weight-asian="normal" style:font-weight-complex="normal"/>
    </style:style>
    <style:style style:name="T4" style:family="text">
      <style:text-properties fo:font-style="italic" style:text-underline-style="none" fo:font-weight="normal" style:font-style-asian="italic" style:font-weight-asian="normal" style:font-style-complex="italic" style:font-weight-complex="normal"/>
    </style:style>
    <style:style style:name="T5" style:family="text">
      <style:text-properties fo:font-style="italic" style:text-underline-style="none" style:font-style-asian="italic" style:font-style-complex="italic"/>
    </style:style>
    <style:style style:name="T6" style:family="text">
      <style:text-properties fo:font-style="normal" style:text-underline-style="none" fo:font-weight="normal" style:font-style-asian="normal" style:font-weight-asian="normal" style:font-style-complex="normal" style:font-weight-complex="normal"/>
    </style:style>
    <style:style style:name="T7" style:family="text">
      <style:text-properties fo:font-style="normal" style:text-underline-style="solid" style:text-underline-width="auto" style:text-underline-color="font-color" fo:font-weight="normal" style:font-style-asian="normal" style:font-weight-asian="normal" style:font-style-complex="normal"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JUNE 7, 2026</text:p>
      <text:p text:style-name="P1">MEMORIAL</text:p>
      <text:p text:style-name="P1"/>
      <text:p text:style-name="P2"><text:tab/><text:span text:style-name="T1">Webster's Dictionary</text:span><text:span text:style-name="T3"> defines the word “Memorial” as: <text:s/></text:span><text:span text:style-name="T4">Something</text:span><text:span text:style-name="T6"> </text:span><text:span text:style-name="T4">that keeps remembrance alive – such as a monument. <text:s/></text:span><text:span text:style-name="T6">Many finely crafted sculptures, richly carved mosaics, and majestic structures stand in the nations of men. <text:s/>These are commissioned to memorialize some notable achievement of man. <text:s/>In the area of our nation's capitol are some of the world's best known memorials. <text:s/>The Lincoln Memorial, the Washington Memorial, and the mind numbing spectacle of the snow white crosses which seem to stretch forever across the expanses of Arlington National Cemetery. <text:s/>One cannot but be deeply moved by the prospect of gazing at such a number of memorials. <text:s/>These speak to the price of the liberty for which these honored ones have given their lives.</text:span></text:p>
      <text:p text:style-name="P4"><text:tab/>We realize too, that some memorials are not fashioned of marble, or precious metals, or priceless gems, but are composed of carefully thought out words and phrases, which purport to stand for things or individuals that are painted in pictures drawn in words or phrases. <text:s/>We call these poems or songs, or prose. <text:s/>Their finished form is, in the minds of the craftsman, a memorial.</text:p>
      <text:p text:style-name="P4"/>
      <text:p text:style-name="P4"><text:tab/>Our Bibles are filled with notable examples of individuals who stand for all time, as memorials of the grace and love of eternal God, because of their Godly lives. <text:s/>Who has not felt their skin prick with amazement as they read of such men as Abraham? <text:s/>He is one who walked with God! <text:s/>He was a friend of God! <text:s/>He offered his most prized possession, because God indicated that he should do so! <text:s/>What is Abraham? <text:s/>I would submit that he is a memorial for all time!</text:p>
      <text:p text:style-name="P2"><text:span text:style-name="T6"><text:tab/>Think for a moment of beautiful Esther. <text:s/>Reflect upon the suffering and pain which attended this Godly woman, simply because she was a Jewish woman. <text:s/>She feared for her life, but she feared the edict of Eternal God more! <text:s/>Taking her life in her hand, she stood forth as a clarion call for her people, the Jews, and her dearest confidant spoke these words unto her, as she stood trembling in readiness to approach the King, with her life in the balance: </text:span><text:span text:style-name="T5">“. . .who knoweth whether thou art come to the Kingdom for such a time as this?” (Esther 4: 14). <text:s/></text:span><text:span text:style-name="T6">It was God's providence which brought this righteous lady into the courts of the King, and it was God's providence which allowed her to find favor in the King's eyes. <text:s/>Her example as a Godly woman stands for all eternity, and she is truly a memorial, worthy of emulation in our lives today.</text:span></text:p>
      <text:p text:style-name="P2"><text:span text:style-name="T6"/></text:p>
      <text:p text:style-name="P2"><text:span text:style-name="T6"><text:tab/>I do not think for a minute that your (or my) reward in Heaven will be equal to any of those notables enumerated in God's Holy Word, but I </text:span><text:span text:style-name="T7">do</text:span><text:span text:style-name="T6"> believe that we will share with them one common blessing in Heaven! <text:s/>We will be together in the presence of our God for all eternity. <text:s/>That, in my mind, is not a memorial to us, but a living tribute unto our loving God Who has provided us a means of escape from our transgressions.</text:span></text:p>
      <text:p text:style-name="P3"><text:span text:style-name="T2">“Marvel not at this: for the hour is coming, in the which all that are in the graves shall hear His voice, and shall come forth; they that have done good, unto the resurrection of life; and they that have done evil, unto the resurrection of damnation.” (John 5: 28-29) <text:s/></text:span><text:span text:style-name="T6">Quite a memorial, wouldn't you say? <text:s/>How long will it last? Forever and forever, with God and the righteous of all ages!</text:span></text:p>
      <text:p text:style-name="P3"><text:span text:style-name="T6"/></text:p>
      <text:p text:style-name="P5">735<text:tab/><text:tab/><text:tab/><text:tab/><text:tab/><text:tab/><text:tab/><text:tab/><text:tab/> <text:s text:c="4"/>Bob Howton, Decease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6-02T12:02:27.88</meta:creation-date>
    <meta:editing-duration>PT18M44S</meta:editing-duration>
    <meta:editing-cycles>3</meta:editing-cycles>
    <meta:generator>OpenOffice/4.1.14$Win32 OpenOffice.org_project/4114m1$Build-9811</meta:generator>
    <dc:date>2026-06-04T20:49:46.94</dc:date>
    <meta:document-statistic meta:table-count="0" meta:image-count="0" meta:object-count="0" meta:page-count="1" meta:paragraph-count="9" meta:word-count="594" meta:character-count="3311"/>
  </office:meta>
</office:document-meta>
</file>