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center" style:justify-single-word="false"/>
      <style:text-properties fo:font-size="11pt" fo:font-weight="bold" style:font-size-asian="11pt" style:font-weight-asian="bold" style:font-size-complex="11pt" style:font-weight-complex="bold"/>
    </style:style>
    <style:style style:name="P2" style:family="paragraph" style:parent-style-name="Standard">
      <style:paragraph-properties fo:text-align="justify" style:justify-single-word="false"/>
      <style:text-properties fo:font-size="11pt" fo:font-weight="normal" style:font-size-asian="11pt" style:font-weight-asian="normal" style:font-size-complex="11pt" style:font-weight-complex="normal"/>
    </style:style>
    <style:style style:name="P3" style:family="paragraph" style:parent-style-name="Standard">
      <style:paragraph-properties fo:text-align="justify" style:justify-single-word="false"/>
      <style:text-properties fo:font-size="11pt" fo:font-style="normal" fo:font-weight="normal" style:font-size-asian="11pt" style:font-style-asian="normal" style:font-weight-asian="normal" style:font-size-complex="11pt" style:font-style-complex="normal" style:font-weight-complex="normal"/>
    </style:style>
    <style:style style:name="P4" style:family="paragraph" style:parent-style-name="Standard">
      <style:paragraph-properties fo:text-align="justify" style:justify-single-word="false"/>
      <style:text-properties fo:font-size="11pt" fo:font-style="normal" fo:font-weight="bold" style:font-size-asian="11pt" style:font-style-asian="normal" style:font-weight-asian="bold" style:font-size-complex="11pt" style:font-style-complex="normal" style:font-weight-complex="bold"/>
    </style:style>
    <style:style style:name="T1" style:family="text">
      <style:text-properties fo:font-style="italic" fo:font-weight="bold" style:font-style-asian="italic" style:font-weight-asian="bold" style:font-style-complex="italic" style:font-weight-complex="bold"/>
    </style:style>
    <style:style style:name="T2" style:family="text">
      <style:text-properties fo:font-style="italic" style:text-underline-style="none" fo:font-weight="bold" style:font-style-asian="italic" style:font-weight-asian="bold" style:font-style-complex="italic" style:font-weight-complex="bold"/>
    </style:style>
    <style:style style:name="T3" style:family="text">
      <style:text-properties fo:font-weight="normal" style:font-weight-asian="normal" style:font-weight-complex="normal"/>
    </style:style>
    <style:style style:name="T4" style:family="text">
      <style:text-properties style:text-underline-style="solid" style:text-underline-width="auto" style:text-underline-color="font-color"/>
    </style:style>
    <style:style style:name="T5" style:family="text">
      <style:text-properties style:text-underline-style="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WEEK OF MAY 10, 2026</text:p>
      <text:p text:style-name="P1">POWERS THAT BE</text:p>
      <text:p text:style-name="P1"/>
      <text:p text:style-name="P2"><text:tab/>There is a strong likelihood that each of us has at some time, been traveling down the highway, doing whatever the speed limit was, and have some 'Bozo' come barreling by us as if we were sitting still. <text:s/>Let's hope that we weren't going faster than the posted speed limit, because that's exactly what the thrust of this article is all about. <text:s/>Christians are under a mandate from God to observe the laws of the land, as long as they don't conflict with God's rule, which is higher. <text:s/>Christians cannot break the civil law without inviting the wrath of the Master upon themselves. <text:s/>Consider the following:</text:p>
      <text:p text:style-name="P2"><text:tab/><text:span text:style-name="T1">“Let every soul be subject unto the higher powers. <text:s/>For there is no power but of God: the powers that be are ordained of God. <text:s/>Whosoever therefore resisteth the power, resisteth the ordinance of God; And they that resist shall receive to themselves damnation.” (Romans 13: 1-2)</text:span></text:p>
      <text:p text:style-name="P3"><text:tab/>Basically, these two verses mean: <text:s/>(1)Existing civil laws are in place because of God's wisdom. <text:s/>(2)One who breaks the civil law breaks the law of God. <text:s/>The Prophet Ezekiel had something to say about those who disregard God's commands. <text:s/><text:span text:style-name="T1">“The soul that sinneth, it shall die.” (Ezekiel 18: 4) <text:s text:c="2"/></text:span>The death referenced here, of course, is spiritual death which separates one from God and renders him 'dead' in transgressions. <text:s text:c="2"/><text:span text:style-name="T1">“And you hath He quickened, who were dead in trespasses and sins” (Ephesians 2: 1) <text:s/></text:span>Are we to understand that we must obey civil law unless it conflicts with God's stated Will on any matter? <text:s/>The answer is a plain and uncontested “Yes”.</text:p>
      <text:p text:style-name="P3"/>
      <text:p text:style-name="P3"><text:tab/><text:span text:style-name="T1">“Put them in mind to be subject to principalities and powers, to obey magistrates, to be ready to every good work.” (Titus 3: 1) <text:s text:c="3"/>“Submit yourselves to every ordinance of man for the Lord's sake.” (1 Peter 2: 13) <text:s text:c="3"/></text:span>Look at the simple and understandable terminology found in the <text:span text:style-name="T4">Living New Testament</text:span><text:span text:style-name="T5">: <text:s/></text:span><text:span text:style-name="T2">“For the Lord's sake, obey every law of your government. (1 Peter 2: 13)</text:span><text:span text:style-name="T5"> <text:s/>And, </text:span><text:span text:style-name="T2">“Obey the government, for God is the One Who has put it there. <text:s/>There is no government anywhere that God has not placed in power. <text:s/>So those who refuse to obey the laws of the land are refusing to obey God. . .” (Romans 13: 1-2) <text:s text:c="3"/></text:span><text:span text:style-name="T5">What if I don't see any reason to have to do certain things, which the civil laws require of me? <text:s/>Am I under obligation to do it even if I don't think it's reasonable? <text:s/>Yes Sir! <text:s/>Yes Ma'am! <text:s/>What does the Holy Bible say? <text:s/>Does it not say, “Obey the law of the Government”?</text:span></text:p>
      <text:p text:style-name="P3"><text:span text:style-name="T5"><text:tab/>Let us be wise enough to understand that there are many civil laws which I must make choice of, such as: <text:s/>In Alabama (and most other states), an adult can go to the State Liquor store and purchase a bottle of hard liquor. <text:s/>Although I can do that without breaking a state law, I cannot do so without breaking God's law. <text:s/>An adult can go to the dog racing track and place bets on certain animals. <text:s/>That would not break any state law, but, I am a Christian, and I cannot indulge in such ungodly antics. <text:s/>An adult can catch the big fancy bus ride over to Mississippi and gamble in some of their casinos, but a Christian will not do such, and jeopardize his soul.</text:span></text:p>
      <text:p text:style-name="P3"><text:span text:style-name="T5"><text:tab/>What if my driver's license has expired, or has been revoked? <text:s/>Is it alright for me to continue to drive my car? <text:s/>Absolutely </text:span><text:span text:style-name="T4">not</text:span><text:span text:style-name="T5">. <text:s/>You might get away with it for several, days as far as man is concerned, but don't fool yourself! <text:s/>You haven't fooled God a single time! <text:s/></text:span><text:span text:style-name="T2">“The eyes of the Lord are in every place, beholding the evil and the good” (Proverbs 15: 3) <text:s text:c="2"/></text:span><text:span text:style-name="T5">One who has knowledge that he is sinning, but does it anyway, falls under the condemnation of <text:s/></text:span><text:span text:style-name="T2">Hebrews 10: 26. <text:s/></text:span><text:span text:style-name="T5">It says, </text:span><text:span text:style-name="T2">“For if we sin willfully after that we have received the knowledge of the truth, there remaineth no more sacrifice for sins.” <text:s/></text:span><text:span text:style-name="T5">That means, Dear Ones, we </text:span><text:span text:style-name="T4">dare not sin willfully</text:span><text:span text:style-name="T5">, lest we be </text:span><text:span text:style-name="T4">lost</text:span><text:span text:style-name="T5">!</text:span></text:p>
      <text:p text:style-name="P4"><text:span text:style-name="T5">731<text:tab/><text:tab/><text:tab/><text:tab/><text:tab/><text:tab/><text:tab/><text:tab/><text:tab/> <text:s text:c="5"/>Bob Howton, Deceased</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1.3799in" fo:margin-bottom="0.7874in" fo:margin-left="1.1in" fo:margin-right="1.1in" style:writing-mode="lr-tb"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6-05-07T07:07:03.67</meta:creation-date>
    <meta:document-statistic meta:table-count="0" meta:image-count="0" meta:object-count="0" meta:page-count="1" meta:paragraph-count="9" meta:word-count="695" meta:character-count="3838"/>
    <dc:date>2026-05-07T08:02:32.15</dc:date>
    <meta:editing-duration>PT5M48S</meta:editing-duration>
    <meta:editing-cycles>1</meta:editing-cycles>
    <meta:generator>OpenOffice/4.1.14$Win32 OpenOffice.org_project/4114m1$Build-9811</meta:generator>
  </office:meta>
</office:document-meta>
</file>