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Standard">
      <style:paragraph-properties fo:text-align="center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2" style:family="paragraph" style:parent-style-name="Standard">
      <style:paragraph-properties fo:text-align="justify" style:justify-single-word="false"/>
      <style:text-properties fo:font-size="11pt" fo:font-weight="bold" style:font-size-asian="11pt" style:font-weight-asian="bold" style:font-size-complex="11pt" style:font-weight-complex="bold"/>
    </style:style>
    <style:style style:name="P3" style:family="paragraph" style:parent-style-name="Standard">
      <style:paragraph-properties fo:text-align="justify" style:justify-single-word="false"/>
      <style:text-properties fo:font-size="11pt" style:text-underline-style="none" fo:font-weight="bold" style:font-size-asian="11pt" style:font-weight-asian="bold" style:font-size-complex="11pt" style:font-weight-complex="bold"/>
    </style:style>
    <style:style style:name="P4" style:family="paragraph" style:parent-style-name="Standard">
      <style:paragraph-properties fo:text-align="justify" style:justify-single-word="false"/>
      <style:text-properties fo:font-size="11pt" style:text-underline-style="none" fo:font-weight="normal" style:font-size-asian="11pt" style:font-weight-asian="normal" style:font-size-complex="11pt" style:font-weight-complex="normal"/>
    </style:style>
    <style:style style:name="T1" style:family="text">
      <style:text-properties fo:font-weight="normal" style:font-weight-asian="normal" style:font-weight-complex="normal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style:text-underline-style="solid" style:text-underline-width="auto" style:text-underline-color="font-color"/>
    </style:style>
    <style:style style:name="T4" style:family="text">
      <style:text-properties style:text-underline-style="none"/>
    </style:style>
    <style:style style:name="T5" style:family="text">
      <style:text-properties style:text-underline-style="none" fo:font-weight="normal" style:font-weight-asian="normal" style:font-weight-complex="normal"/>
    </style:style>
    <style:style style:name="T6" style:family="text">
      <style:text-properties fo:font-style="italic" style:text-underline-style="none" style:font-style-asian="italic" style:font-style-complex="italic"/>
    </style:style>
    <style:style style:name="T7" style:family="text">
      <style:text-properties fo:font-style="italic" fo:font-weight="bold" style:font-style-asian="italic" style:font-weight-asian="bold" style:font-style-complex="italic" style:font-weight-complex="bold"/>
    </style:style>
    <style:style style:name="T8" style:family="text">
      <style:text-properties fo:font-style="normal" style:font-style-asian="normal" style:font-style-complex="normal"/>
    </style:style>
    <style:style style:name="T9" style:family="text">
      <style:text-properties fo:font-style="normal" style:text-underline-style="none" fo:font-weight="normal" style:font-style-asian="normal" style:font-weight-asian="normal" style:font-style-complex="normal" style:font-weight-complex="normal"/>
    </style:style>
    <style:style style:name="T10" style:family="text">
      <style:text-properties fo:font-style="normal" style:text-underline-style="none" style:font-style-asian="normal" style:font-style-complex="normal"/>
    </style:style>
    <style:style style:name="T11" style:family="text">
      <style:text-properties fo:font-style="normal" style:text-underline-style="solid" style:text-underline-width="auto" style:text-underline-color="font-color" style:font-style-asian="normal" style:font-style-complex="normal"/>
    </style:style>
    <style:style style:name="T12" style:family="text">
      <style:text-properties fo:font-style="normal" style:text-underline-style="solid" style:text-underline-width="auto" style:text-underline-color="font-color" fo:font-weight="bold" style:font-style-asian="normal" style:font-weight-asian="bold" style:font-style-complex="normal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WEEK OF DECEMBER 28, 2025</text:p>
      <text:p text:style-name="P1">SABBATH KEEPING, Part 2</text:p>
      <text:p text:style-name="P1"/>
      <text:p text:style-name="P2"><text:tab/><text:span text:style-name="T1">Last week we established the indisputable fact that the Law of Moses was given to the </text:span><text:span text:style-name="T3">Jews</text:span><text:span text:style-name="T5">, and the provision of 'Keeping the Sabbath' was a </text:span><text:span text:style-name="T3">sign</text:span><text:span text:style-name="T5"> to these Children of Israel </text:span><text:span text:style-name="T3">only</text:span><text:span text:style-name="T4"> </text:span><text:span text:style-name="T6">(Exodus 20: 8, and Exodus 13: 13, 17)</text:span><text:span text:style-name="T9">. <text:s/>The Bible, with much incontrovertible evidence, shows further that this Law, with its' </text:span><text:span text:style-name="T11">Sabbath keeping</text:span><text:span text:style-name="T10">, </text:span><text:span text:style-name="T11">blood sacrifices</text:span><text:span text:style-name="T10">, </text:span><text:span text:style-name="T11">Holy Days</text:span><text:span text:style-name="T10">, </text:span><text:span text:style-name="T9">and </text:span><text:span text:style-name="T11">abstinence from certain kinds of meats</text:span><text:span text:style-name="T10">, was </text:span><text:span text:style-name="T11">ONLY</text:span><text:span text:style-name="T9"> between God and the Children of Israel. <text:s/>It had </text:span><text:span text:style-name="T11">NO</text:span><text:span text:style-name="T9"> provision for the forgiveness of sins, and was supplanted by the </text:span><text:span text:style-name="T11">Perfect Law of Liberty</text:span><text:span text:style-name="T9"> in Christ, which provides for </text:span><text:span text:style-name="T11">forgiveness of sins.</text:span><text:span text:style-name="T6"> <text:s/>(James 1: 25, Colossians 2: 14, and I John 1: 7)</text:span></text:p>
      <text:p text:style-name="P2"><text:span text:style-name="T6"/></text:p>
      <text:p text:style-name="P2"><text:span text:style-name="T6"><text:tab/></text:span><text:span text:style-name="T9">Today, those who claim to observe the Sabbath Law given to Moses, have not been careful to </text:span><text:span text:style-name="T6">“Rightly divide the Scriptures” (2 Timothy 2: 15), </text:span><text:span text:style-name="T9">and they therefore fall under the condemnation of the following Scriptures: <text:s text:c="2"/></text:span><text:span text:style-name="T6">“. . .which they that are unlearned and unstable wrest, as they do also the other Scriptures, unto their own destruction.” (2 Peter 3: 16) <text:s text:c="3"/>“Christ is become of no effect unto you, whosoever of you are justified by the Law; ye are fallen from grace.” (Galatians 5: 4) <text:s text:c="2"/></text:span><text:span text:style-name="T9">Verse three had just required adherents to this Law to </text:span><text:span text:style-name="T6">“. . .do the whole Law.” (Galatians 5: 3) <text:s/></text:span><text:span text:style-name="T9">Why is it then, that those today who try to bind </text:span><text:span text:style-name="T10">'Sabbath Keeping' </text:span><text:span text:style-name="T9">do </text:span><text:span text:style-name="T11">NOT</text:span><text:span text:style-name="T9"> offer animal sacrifices, and have </text:span><text:span text:style-name="T11">no concern</text:span><text:span text:style-name="T9"> as to how far they travel on a Sabbath day, when each of these provisions is a </text:span><text:span text:style-name="T11">part</text:span><text:span text:style-name="T9"> of the same Law which required 'Sabbath Keeping'? <text:s/>Why do some choose to do </text:span><text:span text:style-name="T11">PART</text:span><text:span text:style-name="T9"> of the Law, but do </text:span><text:span text:style-name="T11">not</text:span><text:span text:style-name="T9"> observe the </text:span><text:span text:style-name="T11">WHOLE</text:span><text:span text:style-name="T9"> Law? <text:s/>The Bible condemns such! <text:s/></text:span><text:span text:style-name="T6">(Deut. 4: 2, Proverbs 30: 6)</text:span></text:p>
      <text:p text:style-name="P2"><text:span text:style-name="T6"/></text:p>
      <text:p text:style-name="P2"><text:span text:style-name="T6"><text:tab/>“For if that first covenant had been faultless, then should no place have been sought for the second.” (Hebrews 8: 7) <text:s text:c="3"/>“For the Law made nothing perfect, but the bringing in of a better hope did; . . .” (Hebrews 10: 9) <text:s text:c="2"/></text:span><text:span text:style-name="T9">Christ's death on the cross </text:span><text:span text:style-name="T11">fulfilled</text:span><text:span text:style-name="T9"> the Law of Moses, and ushered in <text:s/>the </text:span><text:span text:style-name="T6">“Perfect Law of Liberty.” (James 1: 25). <text:s/></text:span><text:span text:style-name="T9">The Law of Moses with its' bloody sacrifices, was nailed to the cross, </text:span><text:span text:style-name="T6">(Colossians 2: 14) </text:span><text:span text:style-name="T9">and supplanted by the precious gift of Jesus Christ, </text:span><text:span text:style-name="T6">“. . .the Lamb of God, which taketh away the sin of the world.” (John 1: 29)</text:span></text:p>
      <text:p text:style-name="P2"><text:span text:style-name="T6"><text:tab/></text:span><text:span text:style-name="T9">The Law of Moses has been </text:span><text:span text:style-name="T11">fulfilled</text:span><text:span text:style-name="T10"> </text:span><text:span text:style-name="T6">(Matthew 5: 17), “Taken out of the way and nailed to the cross” (Colossians 2: 14). <text:s/></text:span><text:span text:style-name="T9">One </text:span><text:span text:style-name="T11">cannot</text:span><text:span text:style-name="T9"> be justified by that Law today! <text:s/>Those trying to do so today are condemned by the Apostle Paul in </text:span><text:span text:style-name="T6">Galatians 5: 3, </text:span><text:span text:style-name="T9">which enjoins one's doing the </text:span><text:span text:style-name="T11">whole Law.</text:span></text:p>
      <text:p text:style-name="P2"><text:span text:style-name="T11"/></text:p>
      <text:p text:style-name="P4"><text:span text:style-name="T8"><text:tab/>There are numerous congregations of honest and sincere people who are indeed, honest and sincere, but are honestly and sincerely </text:span><text:span text:style-name="T11">WRONG</text:span><text:span text:style-name="T8">. <text:s/>Is that just a hard nosed, critical observation from someone who just always likes to be 'right' even if they are wrong, or is it from a reputable source? <text:s/></text:span><text:span text:style-name="T7">“There is a way which seemeth right unto a man, but the ends thereof are the ways of death” (Proverbs 14: 12) <text:s/>“But in vain do they worship Me, teaching for doctrine the commandments of men.” (Matthew 15: 9) <text:s/></text:span><text:span text:style-name="T8">Can we assume that God's Word is sure and steadfast? Indeed! <text:s/>We surely can! <text:s/>In fact, there is no other name under Heaven, given among men whereby we must be saved. <text:s/></text:span><text:span text:style-name="T7">“Neither is there salvation in any other: for there is none other name under Heaven given among men, whereby we must be saved.” (Acts 4: 12) <text:s/></text:span><text:span text:style-name="T12">NO!</text:span><text:span text:style-name="T8"> <text:s/>Sabbath keeping is not for our generation.</text:span></text:p>
      <text:p text:style-name="P4"><text:span text:style-name="T8"/></text:p>
      <text:p text:style-name="P3"><text:span text:style-name="T8">713<text:tab/><text:tab/><text:tab/><text:tab/>(Summary next week)<text:tab/><text:tab/><text:tab/> <text:s text:c="4"/>Bob Howton, Deceased</text:span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Lucida Sans1" svg:font-family="'Lucida Sans'" style:font-family-generic="swiss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SimSun" style:font-size-asian="12pt" style:language-asian="zh" style:country-asian="CN" style:font-name-complex="Lucida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Lucida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Lucida San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Lucida San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Lucida Sans1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1.3799in" fo:margin-bottom="0.7874in" fo:margin-left="1.1in" fo:margin-right="1.1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25-12-26T15:31:57.25</meta:creation-date>
    <meta:document-statistic meta:table-count="0" meta:image-count="0" meta:object-count="0" meta:page-count="1" meta:paragraph-count="8" meta:word-count="621" meta:character-count="3430"/>
    <dc:date>2025-12-26T16:28:40.30</dc:date>
    <meta:editing-duration>PT11M12S</meta:editing-duration>
    <meta:editing-cycles>1</meta:editing-cycles>
    <meta:generator>OpenOffice/4.1.14$Win32 OpenOffice.org_project/4114m1$Build-9811</meta:generator>
  </office:meta>
</office:document-meta>
</file>