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2" style:family="paragraph" style:parent-style-name="Standard">
      <style:paragraph-properties fo:text-align="justify" style:justify-single-word="false"/>
      <style:text-properties fo:font-size="11pt" fo:font-weight="bold" style:font-size-asian="11pt" style:font-weight-asian="bold" style:font-size-complex="11pt" style:font-weight-complex="bold"/>
    </style:style>
    <style:style style:name="T1" style:family="text">
      <style:text-properties fo:font-style="italic" style:font-style-asian="italic" style:font-style-complex="italic"/>
    </style:style>
    <style:style style:name="T2" style:family="text">
      <style:text-properties fo:font-style="italic" style:text-underline-style="none" style:font-style-asian="italic" style:font-style-complex="italic"/>
    </style:style>
    <style:style style:name="T3" style:family="text">
      <style:text-properties fo:font-weight="normal" style:font-weight-asian="normal" style:font-weight-complex="normal"/>
    </style:style>
    <style:style style:name="T4" style:family="text">
      <style:text-properties fo:font-style="normal" fo:font-weight="normal" style:font-style-asian="normal" style:font-weight-asian="normal" style:font-style-complex="normal" style:font-weight-complex="normal"/>
    </style:style>
    <style:style style:name="T5" style:family="text">
      <style:text-properties fo:font-style="normal" style:text-underline-style="solid" style:text-underline-width="auto" style:text-underline-color="font-color" style:font-style-asian="normal" style:font-style-complex="normal"/>
    </style:style>
    <style:style style:name="T6" style:family="text">
      <style:text-properties fo:font-style="normal" style:text-underline-style="none" fo:font-weight="normal" style:font-style-asian="normal" style:font-weight-asian="normal" style:font-style-complex="normal" style:font-weight-complex="normal"/>
    </style:style>
    <style:style style:name="T7" style:family="text">
      <style:text-properties fo:font-style="normal" style:text-underline-style="none" style:font-style-asian="normal" style:font-style-complex="normal"/>
    </style:style>
    <style:style style:name="T8" style:family="text">
      <style:text-properties fo:font-weight="bold" style:font-weight-asian="bold"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WEEK OF DECEMBER 21, 2025</text:p>
      <text:p text:style-name="P1">SABBATH KEEPING – Part 1</text:p>
      <text:p text:style-name="P1"/>
      <text:p text:style-name="P2"><text:tab/><text:span text:style-name="T1">“Remember the Sabbath day to keep it holy” (Exodus 20: 8). <text:s/></text:span><text:span text:style-name="T4">Sabbath keeping was a command of God to a particular people, at a particular time, for a particular purpose. <text:s/>If one can determine to WHOM it was given, WHEN it was given, and FOR WHAT purpose it was given, it might be determined if it is still in force, or if it has been done away. <text:s/>Watch the unfolding of this mystery, as is clearly demonstrated in the Holy Bible.</text:span></text:p>
      <text:p text:style-name="P2"><text:span text:style-name="T4"><text:tab/></text:span><text:span text:style-name="T1">“And remember that thou wast a servant in the land of Egypt, and that the Lord thy God brought thee out thence through a mighty hand and by a stretched out arm: Therefore the Lord thy God commanded thee to keep the Sabbath day.” (Deut. 5: 15) <text:s text:c="2"/></text:span><text:span text:style-name="T4">Note that this command was given </text:span><text:span text:style-name="T5">ONLY</text:span><text:span text:style-name="T6"> to the children of Israel. <text:s/>Observe God's instructions to Moses concerning this Law. <text:s/></text:span><text:span text:style-name="T2">“Speak thou also unto the Children of Israel saying, verily, My Sabbaths ye shall keep: for it is a sign between Me and you throughout your generations; that ye may know that I am the Lord that doth sanctify you.” (Exodus 13: 13)</text:span></text:p>
      <text:p text:style-name="P2"><text:span text:style-name="T2"/></text:p>
      <text:p text:style-name="P2"><text:span text:style-name="T2"><text:tab/></text:span><text:span text:style-name="T6">If any doubt lingers, let it be noted that God gave the Law. <text:s/>It was given to the children of Israel </text:span><text:span text:style-name="T5">only</text:span><text:span text:style-name="T6">, and it was for a </text:span><text:span text:style-name="T5">sign</text:span><text:span text:style-name="T6"> between God and Israel </text:span><text:span text:style-name="T5">only</text:span><text:span text:style-name="T6"> throughout their generations. <text:s/>The following Scripture forever settles the questions, </text:span><text:span text:style-name="T5">TO WHOM</text:span><text:span text:style-name="T6"> was it given, </text:span><text:span text:style-name="T5">FOR WHAT PURPOSE WAS IT GIVEN</text:span><text:span text:style-name="T6">, and </text:span><text:span text:style-name="T5">FOR HOW LONG</text:span><text:span text:style-name="T6"> was it to last? <text:s/>OBSERVE: </text:span><text:span text:style-name="T2">“It is a sign between Me and the Children of Israel forever. . .” (Exodus 31: 17)</text:span></text:p>
      <text:p text:style-name="P2"><text:span text:style-name="T2"><text:tab/></text:span><text:span text:style-name="T6">This Law, containing the Ten Commandments, and the </text:span><text:span text:style-name="T5">sign</text:span><text:span text:style-name="T6"> of Sabbath keeping was given </text:span><text:span text:style-name="T5">only</text:span><text:span text:style-name="T6"> to the Jews, (Israel), and had </text:span><text:span text:style-name="T5">NO PROVISION</text:span><text:span text:style-name="T6"> for the forgiveness of sins. <text:s/></text:span><text:span text:style-name="T2">“For the Law having a shadow of good things to come, and not the very image of the things, can never with those sacrifices which they offered year by year continually make the comers thereunto perfect.” (Hebrews 10: 1) <text:s/></text:span><text:span text:style-name="T6">Verse 4 clarifies this even further. <text:s/></text:span><text:span text:style-name="T2">“For it is not possible that the blood of bulls and of goats should take away sins.” (Hebrews 10: 4)</text:span></text:p>
      <text:p text:style-name="P2"><text:span text:style-name="T2"/></text:p>
      <text:p text:style-name="P2"><text:span text:style-name="T2"><text:tab/>“Then said He, Lo I come to do Thy will, O God. <text:s/>He taketh away the first, that He may establish the second.” (Hebrews 10: 9) <text:s/></text:span><text:span text:style-name="T6">What was the </text:span><text:span text:style-name="T2">“first”</text:span><text:span text:style-name="T6"> which He took away? <text:s/>It was the “Law of Moses”. <text:s/>What happened to it? <text:s/>It was nailed to the cross! <text:s/>OBSERVE: </text:span><text:span text:style-name="T2">“Blotting out the handwriting of ordinances that was against us, which was contrary to us, and took it out of the way, nailing it to His cross.” (Colossians 2: 14)</text:span></text:p>
      <text:p text:style-name="P2"><text:span text:style-name="T2"><text:tab/></text:span><text:span text:style-name="T6">Did God just arbitrarily take something away from us and not replace that which was removed with something better? <text:s/>Absolutely NOT! <text:s/></text:span><text:span text:style-name="T2">“But whoso looketh into the perfect Law of Liberty, and continueth therein, he being not a forgetful hearer, but a doer of the work, this man shall be blessed in his deed.” (James 1: 25) <text:s text:c="2"/></text:span><text:span text:style-name="T6">This Law, the PERFECT LAW of LIBERTY, supplanted (did away with) the Law of Moses. <text:s/>Moses' Law is </text:span><text:span text:style-name="T5">NOT BINDING</text:span><text:span text:style-name="T6"> TODAY! <text:s/>(Multitudes today not withstanding.)</text:span></text:p>
      <text:p text:style-name="P2"><text:span text:style-name="T6"/></text:p>
      <text:p text:style-name="P2"><text:span text:style-name="T7">712<text:tab/><text:tab/><text:tab/><text:tab/><text:tab/>(Continued next week)<text:tab/> <text:s text:c="6"/>Bob Howton, Deceased</text:span></text:p>
      <text:p text:style-name="P2"><text:span text:style-name="T6"/></text:p>
      <text:p text:style-name="P2"><text:span text:style-name="T2"/></text:p>
      <text:p text:style-name="P2"><text:tab/><text:span text:style-name="T1"><text:line-break/></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1.3799in" fo:margin-bottom="0.7874in" fo:margin-left="1.1in" fo:margin-right="1.1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5-12-18T07:44:47.86</meta:creation-date>
    <meta:document-statistic meta:table-count="0" meta:image-count="0" meta:object-count="0" meta:page-count="1" meta:paragraph-count="10" meta:word-count="543" meta:character-count="2977"/>
    <dc:date>2025-12-18T08:27:25.24</dc:date>
    <meta:editing-duration>PT6M27S</meta:editing-duration>
    <meta:editing-cycles>1</meta:editing-cycles>
    <meta:generator>OpenOffice/4.1.14$Win32 OpenOffice.org_project/4114m1$Build-9811</meta:generator>
  </office:meta>
</office:document-meta>
</file>