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fo:font-size="11pt" fo:font-weight="bold" style:font-size-asian="11pt" style:font-weight-asian="bold" style:font-size-complex="11pt" style:font-weight-complex="bold"/>
    </style:style>
    <style:style style:name="P2" style:family="paragraph" style:parent-style-name="Standard">
      <style:paragraph-properties fo:text-align="justify" style:justify-single-word="false"/>
      <style:text-properties fo:font-size="11pt" fo:font-weight="normal" style:font-size-asian="11pt" style:font-weight-asian="normal" style:font-size-complex="11pt" style:font-weight-complex="normal"/>
    </style:style>
    <style:style style:name="T1" style:family="text">
      <style:text-properties fo:font-weight="bold" style:font-weight-asian="bold" style:font-weight-complex="bold"/>
    </style:style>
    <style:style style:name="T2" style:family="text">
      <style:text-properties fo:font-style="italic" fo:font-weight="bold" style:font-style-asian="italic" style:font-weight-asian="bold" style:font-style-complex="italic" style:font-weight-complex="bold"/>
    </style:style>
    <style:style style:name="T3" style:family="text">
      <style:text-properties fo:font-style="italic" style:text-underline-style="none" fo:font-weight="bold" style:font-style-asian="italic" style:font-weight-asian="bold" style:font-style-complex="italic" style:font-weight-complex="bold"/>
    </style:style>
    <style:style style:name="T4" style:family="text">
      <style:text-properties fo:font-style="normal" style:font-style-asian="normal" style:font-style-complex="normal"/>
    </style:style>
    <style:style style:name="T5" style:family="text">
      <style:text-properties fo:font-style="normal" style:text-underline-style="solid" style:text-underline-width="auto" style:text-underline-color="font-color" style:font-style-asian="normal" style:font-style-complex="normal"/>
    </style:style>
    <style:style style:name="T6" style:family="text">
      <style:text-properties fo:font-style="normal" style:text-underline-style="none" style:font-style-asian="normal" style:font-style-complex="normal"/>
    </style:style>
    <style:style style:name="T7" style:family="text">
      <style:text-properties fo:font-style="normal" style:text-underline-style="none" fo:font-weight="bold" style:font-style-asian="normal" style:font-weight-asian="bold" style:font-style-complex="normal" style:font-weight-complex="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WEEK OF JULY 5, 2026</text:p>
      <text:p text:style-name="P1">WHERE IS THE MAN</text:p>
      <text:p text:style-name="P1"/>
      <text:p text:style-name="P2"><text:tab/>Those of us who have been taught to respect the Word of God, and who believe that its' precepts are to be honored and obeyed, often find it hard to reconcile such teachings with the “anything goes” thinking of today. <text:s/>In the long ago, (about 1451 BC), God told the Israelites <text:span text:style-name="T2">“. . .the Lord thy God hath chosen thee to be a special people unto Himself. . .”(Deut. 7: 6) <text:s text:c="2"/></text:span><text:span text:style-name="T4">A companion passage, with similar circumstances is found in Peter's writings. <text:s/></text:span><text:span text:style-name="T2">“But ye are a chosen generation, a royal priesthood, an holy nation, a peculiar people; that ye should show forth the praises of Him Who hath called you out of darkness into His marvelous light.” (1 Peter 2: 9) <text:s/></text:span><text:span text:style-name="T4">These people, who are distinguished by a new name </text:span><text:span text:style-name="T2">(Acts 11: 26 – Christian), </text:span><text:span text:style-name="T4">are not left to flounder and thrash about in ignorance, because God's Word clearly teaches that He has made provision for His children. <text:s/></text:span><text:span text:style-name="T2">“According as His divine power hath given unto us all things that pertain unto life and Godliness, through the knowledge of Him that hath called us to glory and virtue.” (2 Peter 1: 3)</text:span></text:p>
      <text:p text:style-name="P2"><text:span text:style-name="T2"><text:tab/></text:span><text:span text:style-name="T4">Without doubt, the above clearly indicates that God has left adequate instructions for His children to be pleasing to Him, if they so desire. <text:s/>If that is the case then, why is there so much unrest and disobedience in our society today? <text:s/>Very likely, it can <text:s/>be summed up in the following Scriptures, as left by our Lord. <text:s/></text:span><text:span text:style-name="T2">“For this people's heart is waxed gross, and their ears are dull of hearing, and their eyes they have closed. . .” (Matthew 13: 15). <text:s/></text:span><text:span text:style-name="T4">A closer look into the Holy Scriptures is sure to reveal even more of the causes which bring about ungodly thinking and disobedience. <text:s/></text:span><text:span text:style-name="T2">“And even as they did not like to retain God in their knowledge, God gave them over to a reprobate mind, to do those things which are not convenient.” (Romans 1: 28)</text:span></text:p>
      <text:p text:style-name="P2"><text:span text:style-name="T2"/></text:p>
      <text:p text:style-name="P2"><text:span text:style-name="T2"><text:tab/></text:span><text:span text:style-name="T4">With such loving and careful provision by our Heavenly Father, how is it that many of God's people are said to be </text:span><text:span text:style-name="T2">unlearned and unstable</text:span><text:span text:style-name="T4"> unless they have </text:span><text:span text:style-name="T2">“wrested the Holy Scriptures to their own destruction?” (2 Peter 3: 16) <text:s/></text:span><text:span text:style-name="T4">How can God's people “head this off at the pass” and stop all such foolishness? <text:s/>The answer is </text:span><text:span text:style-name="T5">not</text:span><text:span text:style-name="T6"> following the status quo! <text:s/>We need exactly what Israel needed in the long ago! <text:s/>Look at what God had to say, after loving and caring for Israel and then having them raise their fists in His face, over and over again. <text:s/></text:span><text:span text:style-name="T3">“And I sought for a man among them, that should make up a hedge, and stand in the gap before Me for the land, that I should not destroy it: But I found none.” (Ezekiel 22: 30)</text:span></text:p>
      <text:p text:style-name="P2"><text:span text:style-name="T3"><text:tab/></text:span><text:span text:style-name="T6">In </text:span><text:span text:style-name="T3">Genesis 18: 32 </text:span><text:span text:style-name="T6">we learn that the search for a certain number of men, to save the destruction of Sodom and Gomorrah, was futile. <text:s/>During the great flood, only eight souls were saved, and some of them remained righteous only for a short time. <text:s/>There has always been a dearth of Godly, dedicated men and women, and the number does not greatly expand today. <text:s/>What do we need to do to turn this trend around and see that God's Holy Word is the motivating power in the lives of men and women today? <text:s/>First, we must set our feet firmly upon the solid ground of “Truth”. <text:s/>The Holy Scriptures say that “Truth” will make one free from sin! <text:s/>But what is “Truth”? <text:s/>Let God's Word define this eternal factor in one's life! <text:s/></text:span><text:span text:style-name="T3">“Sanctify them through Thy truth: Thy Word is truth.” (John 17: 17) <text:s/></text:span><text:span text:style-name="T6">Let us not be so naive as to fall victim to the idea that every man has a right to what he thinks is right! <text:s/></text:span><text:span text:style-name="T3">“There is a way which seemeth right unto a man, but the end thereof are the ways of death.” (Prov. 14: 12</text:span></text:p>
      <text:p text:style-name="P2"><text:span text:style-name="T7">739<text:tab/><text:tab/><text:tab/><text:tab/><text:tab/><text:tab/><text:tab/><text:tab/><text:tab/> <text:s text:c="6"/>Bob Howton, Deceased</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1.3799in" fo:margin-bottom="0.7874in" fo:margin-left="1.1in" fo:margin-right="1.1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6-30T20:59:59.27</meta:creation-date>
    <dc:date>2026-07-01T12:33:43.15</dc:date>
    <meta:editing-duration>PT15H33M44S</meta:editing-duration>
    <meta:editing-cycles>2</meta:editing-cycles>
    <meta:generator>OpenOffice/4.1.14$Win32 OpenOffice.org_project/4114m1$Build-9811</meta:generator>
    <meta:document-statistic meta:table-count="0" meta:image-count="0" meta:object-count="0" meta:page-count="1" meta:paragraph-count="7" meta:word-count="672" meta:character-count="3612"/>
  </office:meta>
</office:document-meta>
</file>