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P3" style:family="paragraph" style:parent-style-name="Standard">
      <style:paragraph-properties fo:text-align="justify" style:justify-single-word="false"/>
      <style:text-properties fo:font-size="11pt" fo:font-weight="normal" style:font-size-asian="11pt" style:font-weight-asian="normal" style:font-size-complex="11pt" style:font-weight-complex="normal"/>
    </style:style>
    <style:style style:name="T1" style:family="text">
      <style:text-properties style:text-underline-style="solid" style:text-underline-width="auto" style:text-underline-color="font-color"/>
    </style:style>
    <style:style style:name="T2" style:family="text">
      <style:text-properties style:text-underline-style="none"/>
    </style:style>
    <style:style style:name="T3" style:family="text">
      <style:text-properties fo:font-style="italic" style:text-underline-style="none" style:font-style-asian="italic" style:font-style-complex="italic"/>
    </style:style>
    <style:style style:name="T4" style:family="text">
      <style:text-properties fo:font-style="italic" style:text-underline-style="none" fo:font-weight="bold" style:font-style-asian="italic" style:font-weight-asian="bold" style:font-style-complex="italic" style:font-weight-complex="bold"/>
    </style:style>
    <style:style style:name="T5" style:family="text">
      <style:text-properties fo:font-style="normal" style:text-underline-style="none" style:font-style-asian="normal" style:font-style-complex="normal"/>
    </style:style>
    <style:style style:name="T6" style:family="text">
      <style:text-properties fo:font-weight="bold" style:font-weight-asian="bold" style:font-weight-complex="bold"/>
    </style:style>
    <style:style style:name="T7" style:family="text">
      <style:text-properties fo:font-weight="normal" style:font-weight-asian="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FEBRUARY 8, 2026</text:p>
      <text:p text:style-name="P1">WOULD YOU GIVE YOUR TEDDY BEAR?</text:p>
      <text:p text:style-name="P1"/>
      <text:p text:style-name="P3"><text:tab/>I have always enjoyed reading. <text:s/>Recently, while reading from Brother V.P. Black's book, <text:span text:style-name="T1">Back To Basics</text:span><text:span text:style-name="T2">, I was moved by his account of a boy who was born blind. <text:s/>The parents had gone from one specialist to another, from one corner of the country to another, and from one tear filled prayer session to another. <text:s/>They had spent all of their life's savings and still the child was blind. <text:s/>A friend told them of a highly skilled doctor who was working seeming miracles in the lives of those who had poor, or no sight, and they set out to see if anything could be done for their beloved child. <text:s/>The doctor set a date, performed the surgery, and when the day came for the bandages to be removed, he told the little boy that he would be able to see his parents, his playmates, and the beautiful world which God had created. <text:s/>There was great joy in that room, on that day.</text:span></text:p>
      <text:p text:style-name="P3"><text:span text:style-name="T2"><text:tab/>Through this whole ordeal, the little boy had clung to his teddy bear. <text:s/>It was his security blanket, and although it had one ear nearly torn off, and one leg which was badly bedraggled, it was his life's greatest possession. <text:s/>The bandages were removed, and there was much prayer, and many tears of gratitude, as the little boy ran up to the doctor and said, “I'm going to pay you for making me to see. <text:s/>I want you to have my teddy bear.” <text:s/>There was a stunned and noticeable quietness in the room. <text:s/>Then the doctor said to his nurse, “You go out and buy the prettiest teddy bear in this town and give it to him.” <text:s/>The story goes that the doctor had a special glass case built for the teddy bear, and it stands in his office, in a prominent place. <text:s/>Inside the case, with the teddy bear is a note, hand written by the doctor, which says, </text:span><text:span text:style-name="T3">“The greatest single fee I ever received for professional service – Gratitude.”</text:span></text:p>
      <text:p text:style-name="P3"><text:span text:style-name="T3"/></text:p>
      <text:p text:style-name="P3"><text:span text:style-name="T3"><text:tab/></text:span><text:span text:style-name="T5">Our society, and the world, is filled with individuals who have clung to their “teddy bears” all of their lives, and my question to them is, “Would you give your teddy bear for the gift of spiritual sight?” <text:s/>You have clung to the idea that Mother and Daddy have provided all the spiritual guidance you want, or need, without regard as to whether it is correct in God's eyes or not. <text:s/>Would you consider that </text:span><text:span text:style-name="T4">“There is a way which seemeth right unto a man, but the end thereof are the ways of death.” (Proverbs 14: 12). <text:s/></text:span><text:span text:style-name="T5">And again, </text:span><text:span text:style-name="T4">“Not every one that saith unto Me, Lord, Lord, shall enter into the Kingdom of Heaven; but he that doeth the will of my Father which is in Heaven.” (Matthew 7: 21). <text:s/></text:span><text:span text:style-name="T5">Giving up this “teddy bear” might be a very traumatic event, but consider the outcome.</text:span></text:p>
      <text:p text:style-name="P3"><text:span text:style-name="T5"/></text:p>
      <text:p text:style-name="P3"><text:span text:style-name="T5"><text:tab/></text:span><text:span text:style-name="T4">“. . . Verily I say unto you, there is no man that hath left house, or brethren, or sisters, or father, or mother, or wife, or children, or lands, for My sake, and the Gospel's, but he shall receive an hundredfold now in this time, houses, and brethren, and sisters, and mothers, and children, and lands, with persecutions; and in the world to come, eternal life.” (Mark 10: 29-30) <text:s/></text:span><text:span text:style-name="T5">Such, in my opinion, would make giving up one's “teddy bear”, a very profitable and worthwhile thing to do.</text:span></text:p>
      <text:p text:style-name="P3"><text:span text:style-name="T5"><text:tab/>Some are hanging onto a “teddy bear” of drugs, liquor, illicit physical contact with the opposite sex, and multitudes of other unsavory thoughts and activities, which can only drag one down into the gutters of degeneracy and utter loss and despair, at the end of life's way. <text:s/>Giving these things away, (repenting and turning away from them) may be quite hard, but if you are a child of God, you can say with Paul, </text:span><text:span text:style-name="T4">“I can do all things through Christ which strengtheneth me.” (Philippians 4: 13) <text:s/></text:span><text:span text:style-name="T5">Are you willing to give your “teddy bear” for freedom from sin? <text:s/>It is your choice! <text:s/>Choose well!</text:span></text:p>
      <text:p text:style-name="P2"><text:span text:style-name="T5">719<text:tab/><text:tab/><text:tab/><text:tab/><text:tab/><text:tab/><text:tab/><text:tab/><text:tab/> <text:s text:c="6"/>Bob Howton, Deceas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2-04T11:51:28.90</meta:creation-date>
    <meta:document-statistic meta:table-count="0" meta:image-count="0" meta:object-count="0" meta:page-count="1" meta:paragraph-count="8" meta:word-count="689" meta:character-count="3741"/>
    <dc:date>2026-02-04T12:43:35.81</dc:date>
    <meta:editing-duration>PT5M8S</meta:editing-duration>
    <meta:editing-cycles>1</meta:editing-cycles>
    <meta:generator>OpenOffice/4.1.14$Win32 OpenOffice.org_project/4114m1$Build-9811</meta:generator>
  </office:meta>
</office:document-meta>
</file>